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нятие-по-пожарной-безопасности-для-студентов-рудн"/>Занятие по пожарной безопасности для студентов РУДН<text:bookmark-end text:name="занятие-по-пожарной-безопасности-для-студентов-рудн"/></text:h>
      <text:p text:style-name="First_20_paragraph">03.11.2022</text:p>
      <text:p text:style-name="Text_20_body">Тема пожарной безопасности кажется всем знакомой и известной. И правда, неужели кто-то из нас не знает основных правил, которые помогут избежать неприятных ситуаций? Конечно, нет. И всё же, чтобы в экстренной ситуации незамедлительно поступать верно, необходимо повторять простые истины пожарной безопасности. Именно с этой целью в Российский университет дружбы народов приехали сотрудники 1 регионального отдела надзорной деятельности и профилактической работы Управления по ЮЗАО Главного управления МЧС России по г. Москве Анна Суркова и Семен Чехович. В актовом зале собрались студенты первого курса разных факультетов, а сотрудники госпожнадзора рассказали правила пользования огнетушителем и напомнили правила пожарной безопасности.</text:p>
      <text:p text:style-name="Text_20_body"> </text:p>
      <text:p text:style-name="Text_20_body">После беседы у студентов были вопросы, на которые с удовольствием ответили инспектор и дознаватель. В завершении занятия сотрудники пожелали студентам успехов в учебе и не попадать в ситуации, где будет необходимо применить полученные знания!<text:line-break/><text:line-break/><text:a xlink:type="simple" xlink:href="https://vk.com/feed?section=search&amp;q=%23%D0%9C%D0%A7%D0%A1%D0%AE%D0%97%D0%90%D0%9E" office:name=""><text:span text:style-name="Definition">#МЧСЮЗАО</text:span></text:a> <text:a xlink:type="simple" xlink:href="https://vk.com/feed?section=search&amp;q=%23%D0%A0%D0%A3%D0%94%D0%9D" office:name=""><text:span text:style-name="Definition">#РУДН</text:span></text:a> <text:a xlink:type="simple" xlink:href="https://vk.com/feed?section=search&amp;q=%23%D1%81%D1%82%D1%83%D0%B4%D0%B5%D0%BD%D1%82%D1%8B" office:name=""><text:span text:style-name="Definition">#студенты</text:span></text:a> <text:a xlink:type="simple" xlink:href="https://vk.com/feed?section=search&amp;q=%23%D0%BF%D0%BE%D0%B6%D0%B0%D1%80%D0%BD%D0%B0%D1%8F%D0%B1%D0%B5%D0%B7%D0%BE%D0%BF%D0%B0%D1%81%D0%BD%D0%BE%D1%81%D1%82%D1%8C" office:name=""><text:span text:style-name="Definition">#пожарнаябезопасность</text:span></text:a> <text:a xlink:type="simple" xlink:href="https://vk.com/feed?section=search&amp;q=%23%D0%B7%D0%B0%D0%BD%D1%8F%D1%82%D0%B8%D0%B5" office:name=""><text:span text:style-name="Definition">#занятие</text:span></text:a></text:p>
      <text:p text:style-name="Text_20_body"><text:line-break/></text:p>
      <text:p text:style-name="Text_20_body">Адрес страницы: <text:a xlink:type="simple" xlink:href="http://teplystan.mos.ru/security-/information-emercom/news/detail/11182282.html" office:name=""><text:span text:style-name="Definition">http://teplystan.mos.ru/security-/information-emercom/news/detail/11182282.html</text:span></text:a></text:p>
      <text:p text:style-name="Text_20_body"><text:a xlink:type="simple" xlink:href="http://teplystan.mos.ru" office:name=""><text:span text:style-name="Definition">Управа района Теплый Стан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7T06:57:47Z</meta:creation-date>
    <dc:date>2023-10-07T06:57:47Z</dc:date>
  </office:meta>
</office:document-meta>
</file>