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екращении-начисления-страховых-взносов-и-исключения-отдельной-строки-добровольное-страхование-из-единых-платежных-документов-по-оплате-жилого-помещения-и-коммунальных-услуг"/>О прекращении начисления страховых взносов и исключения отдельной строки «добровольное страхование» из единых платежных документов по оплате жилого помещения и коммунальных услуг<text:bookmark-end text:name="о-прекращении-начисления-страховых-взносов-и-исключения-отдельной-строки-добровольное-страхование-из-единых-платежных-документов-по-оплате-жилого-помещения-и-коммунальных-услуг"/></text:h>
      <text:p text:style-name="First_20_paragraph">26.11.2020</text:p>
      <text:p text:style-name="Text_20_body">ГБУ «Центр имущественных платежей и жилищного страхования» в адрес ГБУ МФЦ города Москвы направлено соответствующее уведомление о прекращении начисления страховых взносов и исключения отдельной строки «добровольное страхование» из единых платежных документов по оплате жилого помещения и коммунальных услуг, начиная с декабря 2020 года.</text:p>
      <text:p text:style-name="Text_20_body">По вопросам, касающимся страхования жилых помещений в городе Москве, в том числе о причинах прекращения указанной городской программы, необходимо обратиться в ГБУ «Центр имущественных платежей и жилищного страхования»: г. Москва, ул. Большая Якиманка, дом 38, либо по контактному телефону : 8 (499) 238-04-94, адрес электронной почты: cgs@property.mos.ru</text:p>
      <text:p text:style-name="Text_20_body"><text:line-break/></text:p>
      <text:p text:style-name="Text_20_body">Адрес страницы: <text:a xlink:type="simple" xlink:href="http://teplystan.mos.ru/reference-information/detail/9466446.html" office:name=""><text:span text:style-name="Definition">http://teplystan.mos.ru/reference-information/detail/9466446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10:21:43Z</meta:creation-date>
    <dc:date>2023-08-02T10:21:43Z</dc:date>
  </office:meta>
</office:document-meta>
</file>