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гбу-центра-имущественных-платежей-и-жилищного-страхования"/>Информация ГБУ «Центра имущественных платежей и жилищного страхования»<text:bookmark-end text:name="информация-гбу-центра-имущественных-платежей-и-жилищного-страхования"/></text:h>
      <text:p text:style-name="First_20_paragraph">26.11.2020</text:p>
      <text:p text:style-name="Text_20_body">По информации ГБУ «Центр имущественных платежей и жилищного страхования» реализация комплексной системы страхования в жилищной сфере города Москвы в части страхования жилых помещений в соответствии с постановлением Правительства Москвы от 01.10.2002г. №821-ПП «О мерах по дальнейшему развитию страхования жилых помещений в городе Москве» после 2020 года не планируется.</text:p>
      <text:p text:style-name="Text_20_body"><text:line-break/></text:p>
      <text:p text:style-name="Text_20_body">Адрес страницы: <text:a xlink:type="simple" xlink:href="http://teplystan.mos.ru/reference-information/detail/9466353.html" office:name=""><text:span text:style-name="Definition">http://teplystan.mos.ru/reference-information/detail/9466353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8:13:17Z</meta:creation-date>
    <dc:date>2023-07-13T08:13:17Z</dc:date>
  </office:meta>
</office:document-meta>
</file>