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митрий-морозов-поздравил-выпускников-сеченовского-медицинского-университета"/>Дмитрий Морозов поздравил выпускников Сеченовского медицинского университета<text:bookmark-end text:name="дмитрий-морозов-поздравил-выпускников-сеченовского-медицинского-университета"/></text:h>
      <text:p text:style-name="First_20_paragraph">01.07.2019</text:p>
      <text:p text:style-name="Text_20_body">28 июня Председатель Комитета Государственной Думы по охране здоровья Дмитрий Морозов принял участие в торжественной церемонии выпуска Сеченовского университета, которая состоялась в Научной библиотеке МГУ им. М.В. Ломоносова.</text:p>
      <text:p text:style-name="Text_20_body">Три с половиной тысячи молодых врачей, фармацевтов, провизоров, менеджеров здравоохранения получили дипломы о высшем образовании: «Для меня большая честь от лица Комитета Государственной Думы по охране здоровья поздравить Вас с этим знаменательным днем, с Днем блестящего окончания учебы в самом лучшем медицинском вузе страны, - отметил Морозов. – Позади - очень интересные годы жизни. Калейдоскопом менялись клиники, преподаватели, дисциплины, и, наверное, поэтому студенческие годы являются яркими и запоминающимися для каждого человека. Эти годы совпали с ростом и бурным развитием Сеченовского медицинского университета - с новыми инновационными педагогическими программами, открытием аккредитационно-симуляционного центра, появлением университетской виртуальной клиники, настоящей международной интеграцией. Для вас были открыты все двери! Возможностям для получения качественного современного медицинского образования, которые были вам даны, можно только позавидовать».</text:p>
      <text:p text:style-name="Text_20_body">Обращаясь к выпускникам Дмитрий Морозов подчеркнул, что в настоящее время здравоохранению уделяется беспрецедентное внимание Президента страны, Правительства России, Государственной Думы: «Принимается много законов, чтобы в дальнейшем вам работалось в комфортных условиях, чтобы у вас все получалось. Люди действительно ждут вас, люди верят вам. И сегодняшняя страница книги истории развития здравоохранения страны перелистывается вместе с вами. Вам повезло, потому что последний год вашей учебы совпал с годом юбилея университета - 260-летием со дня его основания. И через всю жизнь вы пронесете ощущение причастности к этому историческому событию».</text:p>
      <text:p text:style-name="Text_20_body">Председатель Комитета пожелал выпускникам, прежде всего, быть нацеленным на помощь больному: «Впереди – лучшая профессия на земле – врачевание. Это самое прекрасное, что может быть - помочь человеку. Желаю, чтобы и в дальнейшем ваша жизнь продолжала оставаться яркой и интересной, наполняйте ее любовью к человеку, дружите друг с другом. И помните, что вы несете гордое имя выпускника «Сеченовского университета».</text:p>
      <text:p text:style-name="Text_20_body">Традиционно выпускники дали «Клятву врача», возложив на себя профессиональные и этические обязательства, которых им предстоит придерживаться в своей медицинской практике.</text:p>
      <text:p text:style-name="Text_20_body"><text:line-break/></text:p>
      <text:p text:style-name="Text_20_body">Адрес страницы: <text:a xlink:type="simple" xlink:href="http://teplystan.mos.ru/reference-information/detail/8189036.html" office:name=""><text:span text:style-name="Definition">http://teplystan.mos.ru/reference-information/detail/818903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53:01Z</meta:creation-date>
    <dc:date>2023-07-20T05:53:01Z</dc:date>
  </office:meta>
</office:document-meta>
</file>