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мчс-москвы-награждены-премией-офицеры-россии"/>Сотрудники МЧС Москвы награждены премией «Офицеры России»<text:bookmark-end text:name="сотрудники-мчс-москвы-награждены-премией-офицеры-россии"/></text:h>
      <text:p text:style-name="First_20_paragraph">19.06.2019</text:p>
      <text:p text:style-name="Text_20_body">Торжественное награждение Московской Премией «Офицеры России» состоялось в столице на минувшей неделе. В праздничной обстановке лучшим представителям силовых и контрольных ведомств, деятелям культуры и искусства вручили заслуженные награды. В числе лауреатов – 3 сотрудника Главного управления МЧС России по г. Москве.</text:p>
      <text:p text:style-name="Text_20_body">Награждение прошло в торжественной обстановке. На мероприятии присутствовали около 200 человек, лауреатами премии стали достойные граждане нашей страны: офицеры, генералы, государственные служащие, ветераны, общественные деятели, правозащитники, журналисты и другие.</text:p>
      <text:p text:style-name="Text_20_body">«Сегодня мы чествуем самых достойных офицеров, проявивших мужество и героизм при выполнении служебного долга, снискавших авторитет и уважение, ставших примером для многих. Мы также чествуем лучших представителей ветеранского движения, которые внесли большой вклад в патриотическое воспитание населения и повышение престижа службы. Это признание заслуг наших товарищей и соратников, работающих на благо Отечества. От всей души желаю всем лауреатам Премии «Офицеры России» крепкого здоровья, счастья, благополучия, мирного неба над головой!» – отметил Председатель Президиума Общероссийской организации «Офицеры России» Сергей Липовой.</text:p>
      <text:p text:style-name="Text_20_body">Представители от МЧС Москвы, удостоенные Премии, были награждены в следующих номинациях:</text:p>
      <text:p text:style-name="Text_20_body">«За профессионализм» Скороваров Дмитрий Александрович, подполковник внутренней службы, заместитель начальника отряда по организации службы и пожаротушения – начальник СПТ ФПС 30 ПСО ФПС по г. Москве.</text:p>
      <text:p text:style-name="Text_20_body">«Офицерская семья» - Шувалов Юрий Владленович, полковник внутренней службы, начальник отделения по кадровой и воспитательной работе 25 ПСО ФПС по г. Москве.</text:p>
      <text:p text:style-name="Text_20_body">«За вклад в развитие ветеранского движения» – Евгений Салков, полковник внутренней службы в отставке, председатель Совета ветеранов Управления по СЗАО Главного управления МЧС России по г. Москве.</text:p>
      <text:p text:style-name="Text_20_body">Среди почетных гостей в мероприятии приняли участие девять Героев России, Советского Союза и Социалистического труда, лауреаты Премии, представители силовых ведомств, партнерских и общественных организаций. Премия «Офицеры России» вручается ежегодно во всех регионах Российской Федерации. Это способствует формированию в обществе положительного образа военнослужащего, сотрудника и ветерана силовых ведомств и контрольных органов, повышению уровня доверия граждан к сотрудникам силовых ведомств и патриотического воспитания населения. Данное мероприятие – признание заслуг людей, честно исполняющих свой долг, борющихся с преступностью, первыми приходящими на помощь проявляя героизм и мужество, рискуя здоровьем и жизнью.</text:p>
      <text:p text:style-name="Text_20_body"><text:line-break/></text:p>
      <text:p text:style-name="Text_20_body">Адрес страницы: <text:a xlink:type="simple" xlink:href="http://teplystan.mos.ru/reference-information/detail/8162763.html" office:name=""><text:span text:style-name="Definition">http://teplystan.mos.ru/reference-information/detail/8162763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5:52:22Z</meta:creation-date>
    <dc:date>2023-07-20T05:52:22Z</dc:date>
  </office:meta>
</office:document-meta>
</file>