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жилинспекция-сообщает"/>Мосжилинспекция сообщает<text:bookmark-end text:name="мосжилинспекция-сообщает"/></text:h>
      <text:p text:style-name="First_20_paragraph">14.09.2018</text:p>
      <text:p text:style-name="Text_20_body">По обращению жителей многоквартирного дома по адресу: бульвар Дмитрия Донского, дом 8 с жалобой на самовольное переустройство квартиры, в результате которой нарушен воздухообмен в нижерасположенных квартирах из-за повреждения вентиляционного канала, Мосжилинспекцией были организованы внеплановые выездные проверки в отношении собственника-нарушителя. Однако доступ в помещение собственник квартиры не предоставил, в связи с чем Инспекция направила исковое заявление в Зюзинский районный суд города Москвы. Иск Мосжилинспекции об обеспечении доступа должностным лицам для проведения внеплановой выездной проверки Зюзинским районным судом удовлетворен. После вступления решения суда в законную силу исполнительный лист передан судебным приставам. В результате исполнительного производства собственник-нарушитель допустил представителей управляющей компании для проведения восстановительных работ. В настоящее время неисправность вентканала устранена, воздухообмен в квартирах жителей восстановлен.</text:p>
      <text:p text:style-name="Text_20_body"><text:line-break/></text:p>
      <text:p text:style-name="Text_20_body">Адрес страницы: <text:a xlink:type="simple" xlink:href="http://teplystan.mos.ru/reference-information/detail/7572458.html" office:name=""><text:span text:style-name="Definition">http://teplystan.mos.ru/reference-information/detail/7572458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5T12:02:59Z</meta:creation-date>
    <dc:date>2024-02-15T12:02:59Z</dc:date>
  </office:meta>
</office:document-meta>
</file>