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делать-если-телевизор-перестал-находить-телеканал-москва-24"/>Что делать, если телевизор перестал находить телеканал «Москва 24»<text:bookmark-end text:name="что-делать-если-телевизор-перестал-находить-телеканал-москва-24"/></text:h>
      <text:p text:style-name="First_20_paragraph">12.09.2018</text:p>
      <text:p text:style-name="Text_20_body"><text:span text:style-name="T1">В соответствии со ст. 32.1. Закона РФ от 27.12.1991г. № 2124-1 «О средствах массовой информации» для каждого из регионов страны определяется обязательный общедоступный региональный телеканал.</text:span></text:p>
      <text:p text:style-name="Text_20_body">На эту позицию из всех столичных телеканалов решением Федеральной конкурсной комиссии по телерадиовещанию Роскомнадзора был выбран канал «Москва 24».</text:p>
      <text:p text:style-name="Text_20_body">После этого операторы связи должны были начать транслировать столичный обязательный общедоступный региональный телеканал на 21-й позиции.</text:p>
      <text:p text:style-name="Text_20_body">При этом, в частности, предполагалось, что пользователи кабельного телевидения в конце 2017 - начале 2018 годов самостоятельно перенастроят свои телевизоры, однако жители московского региона не были достаточно проинформированы о необходимости поведения данной процедуры, и многие зрители фактически «потеряли» региональный телеканал.</text:p>
      <text:p text:style-name="Text_20_body">Как исправить это положение? В инфографическом материале, приводимом ниже, имеется алгоритм необходимых действий.</text:p>
      <text:p text:style-name="Text_20_body"><text:line-break/></text:p>
      <text:p text:style-name="Text_20_body">Адрес страницы: <text:a xlink:type="simple" xlink:href="http://teplystan.mos.ru/reference-information/detail/7566835.html" office:name=""><text:span text:style-name="Definition">http://teplystan.mos.ru/reference-information/detail/7566835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04:13:42Z</meta:creation-date>
    <dc:date>2023-05-14T04:13:42Z</dc:date>
  </office:meta>
</office:document-meta>
</file>