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нтября-2018-года-на-территории-юго-западного-административного-округа-г.-москвы-будет-проведено-профилактическое-мероприятие-пешеход."/>11 сентября 2018 года на территории Юго-Западного административного округа г. Москвы будет проведено профилактическое мероприятие «Пешеход».<text:bookmark-end text:name="сентября-2018-года-на-территории-юго-западного-административного-округа-г.-москвы-будет-проведено-профилактическое-мероприятие-пешеход."/></text:h>
      <text:p text:style-name="First_20_paragraph">11.09.2018</text:p>
      <text:p text:style-name="Text_20_body">11 сентября 2018 года на территории Юго-Западного административного округа г. Москвы будет проведено профилактическое мероприятие «Пешеход».</text:p>
      <text:p text:style-name="Text_20_body">Отдельный батальон ДПС ГИБДД по ЮЗАО напоминает участникам движения о необходимости быть внимательными у пешеходных переходов: водителям не забывать о необходимости снижать скорость, а пешеходам при переходе дороги удостовериться, что их пропускают.</text:p>
      <text:p text:style-name="Text_20_body">Основная ошибка водителей – неумение вовремя заметить пешехода и оценить условия видимости и обзора. Особую бдительность следует проявлять по отношению к детям и пожилым участникам дорожного движения, которые часто неверно оценивают дорожную ситуацию и отличаются замедленной реакцией. В свою очередь пешеходам, особенно в темное время суток рекомендуется иметь при себе предметы со световозвращающими элементами обеспечивающих видимость для водителей транспортных средств.</text:p>
      <text:p text:style-name="Text_20_body"><text:line-break/></text:p>
      <text:p text:style-name="Text_20_body">Адрес страницы: <text:a xlink:type="simple" xlink:href="http://teplystan.mos.ru/reference-information/detail/7565965.html" office:name=""><text:span text:style-name="Definition">http://teplystan.mos.ru/reference-information/detail/7565965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23:45:36Z</meta:creation-date>
    <dc:date>2023-05-25T23:45:36Z</dc:date>
  </office:meta>
</office:document-meta>
</file>