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</style:style>
    <style:style style:name="P2" style:family="paragraph" style:parent-style-name="Text_20_body" style:list-style-name="L2">
      <style:paragraph-properties fo:margin-top="0in" fo:margin-bottom="0in"/>
    </style:style>
  </office:automatic-styles>
  <office:body>
    <office:text>
      <text:h text:style-name="Heading_20_3" text:outline-level="3"><text:bookmark-start text:name="семинар-правила-размещения-информационных-конструкций"/>Семинар «Правила размещения информационных конструкций»<text:bookmark-end text:name="семинар-правила-размещения-информационных-конструкций"/></text:h>
      <text:p text:style-name="First_20_paragraph">27.04.2018</text:p>
      <text:p text:style-name="Text_20_body">16 мая 2018 состоится семинар «Правила размещения информационных конструкций».</text:p>
      <text:p text:style-name="Text_20_body">Время проведения: 15:00 ─ 17:00<text:line-break/>Место проведения: Центр услуг для бизнеса ЮЗАО, Москва, ул. Каховка, д. 37, стр. 1, конференц-зал.</text:p>
      <text:list text:style-name="L1">
</text:list>
      <text:p text:style-name="First_20_paragraph">ПРОГРАММА СЕМИНАРА</text:p>
      <text:list text:style-name="L2">
        <text:list-item>
          <text:p text:style-name="P2">как избежать принудительного демонтажа и штрафных санкций при размещении вывесок на фасаде предприятий и организаций</text:p>
        </text:list-item>
        <text:list-item>
          <text:p text:style-name="P2">соблюдение обязательных требований при размещении вывесок</text:p>
        </text:list-item>
        <text:list-item>
          <text:p text:style-name="P2">виды конструкций</text:p>
        </text:list-item>
        <text:list-item>
          <text:p text:style-name="P2">отличие вывески от рекламы</text:p>
        </text:list-item>
        <text:list-item>
          <text:p text:style-name="P2">концепции художественного оформления улиц и дизайн- проекты как подходы в решениях по размещению вывесок<text:line-break/><text:line-break/></text:p>
        </text:list-item>
      </text:list>
      <text:p text:style-name="First_20_paragraph">ЕСЛИ У ВАС ОСТАЛИСЬ ВОПРОСЫ, ВЫ МОЖЕТЕ<text:line-break/>ОБРАТИТЬСЯ ПО ТЕЛЕФОНУ +7 (495) 225-14-14 доб.2899</text:p>
      <text:p text:style-name="Text_20_body"><text:line-break/></text:p>
      <text:p text:style-name="Text_20_body">Адрес страницы: <text:a xlink:type="simple" xlink:href="http://teplystan.mos.ru/reference-information/detail/7297654.html" office:name=""><text:span text:style-name="Definition">http://teplystan.mos.ru/reference-information/detail/7297654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3:23:05Z</meta:creation-date>
    <dc:date>2023-07-20T13:23:05Z</dc:date>
  </office:meta>
</office:document-meta>
</file>