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руководителей-работников-хозяйств-и-предприятий-членов-садоводческих-обществ-а-также-жителей-населённых-пунктов-находящихся-в-зоне-прохождения-магистральных-линий-электропередачи-220-750-кв."/>Памятка для руководителей, работников хозяйств и предприятий, членов садоводческих обществ, а также жителей населённых пунктов, находящихся в зоне прохождения магистральных линий электропередачи 220-750 кв.<text:bookmark-end text:name="памятка-для-руководителей-работников-хозяйств-и-предприятий-членов-садоводческих-обществ-а-также-жителей-населённых-пунктов-находящихся-в-зоне-прохождения-магистральных-линий-электропередачи-220-750-кв."/></text:h>
      <text:p text:style-name="First_20_paragraph">19.04.2018</text:p>
      <text:p text:style-name="Text_20_body"><text:line-break/></text:p>
      <text:p text:style-name="Text_20_body">Адрес страницы: <text:a xlink:type="simple" xlink:href="http://teplystan.mos.ru/reference-information/detail/7277466.html" office:name=""><text:span text:style-name="Definition">http://teplystan.mos.ru/reference-information/detail/727746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3:02Z</meta:creation-date>
    <dc:date>2023-07-20T13:23:02Z</dc:date>
  </office:meta>
</office:document-meta>
</file>