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действие-гражданам-в-поиске-подходящей-работы-а-работодателям-в-подборе-необходимых-работников"/>«Содействие гражданам в поиске подходящей работы, а работодателям в подборе необходимых работников»<text:bookmark-end text:name="содействие-гражданам-в-поиске-подходящей-работы-а-работодателям-в-подборе-необходимых-работников"/></text:h>
      <text:p text:style-name="First_20_paragraph">09.02.2018</text:p>
      <text:p text:style-name="Text_20_body"><text:span text:style-name="T1">Уважаемые граждане!</text:span></text:p>
      <text:p text:style-name="Text_20_body">Информируем вас о возможности получения государственной услуги «Содействие гражданам в поиске подходящей работы, а работодателям в подборе необходимых работников» в электронной форме через портал государственных и муниципальных услуг (функций) города Москвы»:</text:p>
      <text:p text:style-name="Text_20_body"/>
      <text:p text:style-name="Text_20_body"><text:span text:style-name="T2">www.mos.ru</text:span></text:p>
      <text:p text:style-name="Text_20_body"><text:line-break/></text:p>
      <text:p text:style-name="Text_20_body">Адрес страницы: <text:a xlink:type="simple" xlink:href="http://teplystan.mos.ru/reference-information/detail/7138625.html" office:name=""><text:span text:style-name="Definition">http://teplystan.mos.ru/reference-information/detail/713862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00:40:24Z</meta:creation-date>
    <dc:date>2023-06-23T00:40:24Z</dc:date>
  </office:meta>
</office:document-meta>
</file>