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ленький-пешеход"/>Маленький пешеход!<text:bookmark-end text:name="маленький-пешеход"/></text:h>
      <text:p text:style-name="First_20_paragraph">21.12.2017</text:p>
      <text:p text:style-name="Text_20_body">В рамках профилактического мероприятия «Зимние каникулы» 21 декабря 2017 года сотрудники Отдельного батальона ДПС ГИБДД УВД по ЮЗАО ГУ МВД России по г. Москве проведут профилактическое мероприятие «Маленький пешеход».</text:p>
      <text:p text:style-name="Text_20_body">Отдельный батальон ДПС ГИБДД УВД по ЮЗАО в очередной раз призывает всех участников дорожного движения быть крайне внимательными и дисциплинированными на дороге, помнить, что пренебрежение элементарными правилами дорожного движения приводит к трагедии, а порой за сэкономленные секунды приходится расплачиваться жизнью и здоровьем. Также спешим напомнить всем родителям, бабушкам и дедушкам о том, что они являются для подрастающего поколения примером для подражания, и чтобы в будущем не произошло несчастье, необходимо практически с рождения прививать ребенку культуру поведения на дорогах и улицах города. На личном примере показывать неукоснительное соблюдение правил дорожного движения.</text:p>
      <text:p text:style-name="Text_20_body"><text:line-break/></text:p>
      <text:p text:style-name="Text_20_body">Адрес страницы: <text:a xlink:type="simple" xlink:href="http://teplystan.mos.ru/reference-information/detail/7053939.html" office:name=""><text:span text:style-name="Definition">http://teplystan.mos.ru/reference-information/detail/705393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53Z</meta:creation-date>
    <dc:date>2023-07-20T13:22:53Z</dc:date>
  </office:meta>
</office:document-meta>
</file>