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натолий-выборный-турция-заинтересована-в-обмене-опытом-с-российской-стороной-в-сфере-борьбы-с-терроризмом"/>АНАТОЛИЙ ВЫБОРНЫЙ: «Турция заинтересована в обмене опытом с российской стороной в сфере борьбы с терроризмом»<text:bookmark-end text:name="анатолий-выборный-турция-заинтересована-в-обмене-опытом-с-российской-стороной-в-сфере-борьбы-с-терроризмом"/></text:h>
      <text:p text:style-name="First_20_paragraph">20.12.2017</text:p>
      <text:p text:style-name="Text_20_body"><text:line-break/></text:p>
      <text:p text:style-name="Text_20_body">Заместитель председателя Комитета Госдумы по безопасности и противодействию коррупции Анатолий Выборный в рамках двухдневного визита в Анкару (Турция) обсудил с турецкими парламентариями вопросы противодействия терроризму.</text:p>
      <text:p text:style-name="Text_20_body">На встрече президента России с главой Турции в ноябре 2017 г. Владимир Путин отметил, что между двумя государствами сложилась «хорошая практика – в оперативном ключе обсуждать текущие вопросы и намечать ближайшие решения». Это касается и межпарламентского российско-турецкого сотрудничества, в рамках которого делегация Российского парламента посетила 18-19 ноября текущего года Анкару.</text:p>
      <text:p text:style-name="Text_20_body">По мнению Анатолия Выборного, взаимодействие российских и турецких парламентариев сегодня приобретает особую актуальность. «Главная цель нашего взаимодействия – это обмен опытом в области противодействия терроризму. Турецкую сторону интересует, как мы смогли побороть это зло в нашей стране – с законодательной точки зрения и с точки зрения правоприменения. Сегодня для многих стран мира очевидно, что Россия в области противодействия терроризму – не только в отдельно взятой стране, но и на международной площадке – набирает обороты. Мы хотели бы поделиться накопленным опытом и, одновременно, присмотреться к антитеррористическим законодательным и правоприменительным практикам турецкой стороны», - сказал парламентарий.</text:p>
      <text:p text:style-name="Text_20_body">Проведение международного круглого стола совпало с траурной датой: 19 декабря 2016 г. несколькими огнестрельными выстрелами в спину был убит посол России в Турции Андрей Карлов. В связи с этим в рамках программы пребывания российской делегации запланировано возложение венков к бюсту политика, погибшего от руки террориста.</text:p>
      <text:p text:style-name="Text_20_body"><text:line-break/></text:p>
      <text:p text:style-name="Text_20_body">Адрес страницы: <text:a xlink:type="simple" xlink:href="http://teplystan.mos.ru/reference-information/detail/7050171.html" office:name=""><text:span text:style-name="Definition">http://teplystan.mos.ru/reference-information/detail/7050171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50Z</meta:creation-date>
    <dc:date>2023-07-20T13:22:50Z</dc:date>
  </office:meta>
</office:document-meta>
</file>