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лях-обеспечения-безопасности-дорожного-движения-и-снижение-числа-пострадавших-пешеходов-из-за-наездов-в-зоне-пешеходных-переходов-21-декабря-2017-года-на-всей-территории-г.-москвы-будет-проводиться-профилактическое-мероприятие-пешеходный-переход."/>В целях обеспечения безопасности дорожного движения и снижение числа пострадавших пешеходов, из-за наездов в зоне пешеходных переходов, 21 декабря 2017 года на всей территории г. Москвы будет проводиться профилактическое мероприятие «Пешеходный переход».<text:bookmark-end text:name="в-целях-обеспечения-безопасности-дорожного-движения-и-снижение-числа-пострадавших-пешеходов-из-за-наездов-в-зоне-пешеходных-переходов-21-декабря-2017-года-на-всей-территории-г.-москвы-будет-проводиться-профилактическое-мероприятие-пешеходный-переход."/></text:h>
      <text:p text:style-name="First_20_paragraph">19.12.2017</text:p>
      <text:p text:style-name="Text_20_body">Профилактическое мероприятие «Пешеходный переход». Важнейшим условием безопасного проезда зоны пешеходного перехода со стороны водителя является снижение скорости при подъезде к зоне пешеходного перехода, достаточное для полной остановки на безопасном расстоянии от пешехода в случае необходимости. Особое внимание сотрудники ДПС будут уделять, невыполнению водителями требований уступить дорогу пешеходам, нарушению правил остановки и стоянки в зоне пешеходного перехода. Не останутся без внимания и пешеходы, нарушившие ПДД РФ, которые переходят проезжую часть на красный сигнал светофора.</text:p>
      <text:p text:style-name="Text_20_body">Безопасность на дороге зависит как от пешеходов, так и от водителей. Поэтому и водителям, и пешеходам необходимо соблюдать простые правила, при которых риск дорожно-транспортных происшествий уменьшится. Водитель, подъезжая к нерегулируемому пешеходному переходу должен сбавить скорость и при необходимости остановиться, а пешеходу запрещается переходить проезжую часть в неположенном месте и на запрещающий, красный сигнал светофора.</text:p>
      <text:p text:style-name="Text_20_body">За 11 месяцев 2017 года на территории города Москвы при наездах на пешеходов в зоне действия пешеходных переходов произошло - 1195 дорожно-транспортных происшествий, ранено - 1204 человека, погибло – 64 человека.</text:p>
      <text:p text:style-name="Text_20_body"><text:line-break/></text:p>
      <text:p text:style-name="Text_20_body">Адрес страницы: <text:a xlink:type="simple" xlink:href="http://teplystan.mos.ru/reference-information/detail/7047175.html" office:name=""><text:span text:style-name="Definition">http://teplystan.mos.ru/reference-information/detail/704717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46Z</meta:creation-date>
    <dc:date>2023-07-20T13:22:46Z</dc:date>
  </office:meta>
</office:document-meta>
</file>