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личный-кабинет-налогоплательщика-лучше-личного-визита-в-налоговую-инспекцию"/>ЛИЧНЫЙ КАБИНЕТ НАЛОГОПЛАТЕЛЬЩИКА ЛУЧШЕ ЛИЧНОГО ВИЗИТА В НАЛОГОВУЮ ИНСПЕКЦИЮ<text:bookmark-end text:name="личный-кабинет-налогоплательщика-лучше-личного-визита-в-налоговую-инспекцию"/></text:h>
      <text:p text:style-name="First_20_paragraph">19.12.2017</text:p>
      <text:p text:style-name="Text_20_body">ПОДКЛЮЧАЙТЕСЬ К ЛИЧНОМУ КАБИНЕТУ</text:p>
      <text:p text:style-name="Text_20_body">Преимущества:</text:p>
      <text:p text:style-name="Text_20_body">∙ Можно и нужно обращаться в налоговую инспекцию не посещая её.</text:p>
      <text:p text:style-name="Text_20_body">∙ Не нужно никуда ехать и тратить время на очереди в налоговых инспекциях и банках.</text:p>
      <text:p text:style-name="Text_20_body">∙ Оплатить все имущественные налоги, задолженности и пошлины можно по Интернету без посещения банка или почты.</text:p>
      <text:p text:style-name="Text_20_body">∙ Можно видеть актуальную информацию обо всех, принадлежащих Вам на праве собственности, объектах недвижимости и транспортных средствах.</text:p>
      <text:p text:style-name="Text_20_body">∙ На любой Ваш вопрос будет дан ответ прямо в Ваш Личный кабинет. Вся переписка сохраняется.</text:p>
      <text:p text:style-name="Text_20_body">∙ Если Вы останетесь недовольны обслуживанием, то можете попросить связаться с Вами по оставленному Вами в Личном Кабинете номеру телефону.</text:p>
      <text:p text:style-name="Text_20_body">∙ Безопасность налоговых сведений гарантирована - даже в ФНС не знают Ваш пароль от Вашего Личного Кабинета.</text:p>
      <text:p text:style-name="Text_20_body">ОБРАТИТЕСЬ К ЛЮБОМУ СОТРУДНИКУ НАЛОГОВОЙ ИНСПЕКЦИИ, ЧТОБЫ ВАС СЕЙЧАС ЖЕ ПОДКЛЮЧИЛИ К ЛИЧНОМУ КАБИНЕТУ. ПОЖАЛУЙСТА, НЕ УХОДИТЕ ИЗ НАЛОГОВОЙ ИНСПЕКЦИИ БЕЗ ПЕРВИЧНОГО ПАРОЛЯ ДОСТУПА В ЛИЧНЫЙ КАБИНЕТ И НЕ ЗАБЫВАЙТЕ ИМ ПОЛЬЗОВАТЬСЯ.</text:p>
      <text:p text:style-name="Text_20_body"><text:line-break/></text:p>
      <text:p text:style-name="Text_20_body">Адрес страницы: <text:a xlink:type="simple" xlink:href="http://teplystan.mos.ru/reference-information/detail/7047112.html" office:name=""><text:span text:style-name="Definition">http://teplystan.mos.ru/reference-information/detail/7047112.html</text:span></text:a></text:p>
      <text:p text:style-name="Text_20_body"><text:a xlink:type="simple" xlink:href="http://teplystan.mos.ru" office:name=""><text:span text:style-name="Definition">Управа района Теплый Стан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0T13:22:44Z</meta:creation-date>
    <dc:date>2023-07-20T13:22:44Z</dc:date>
  </office:meta>
</office:document-meta>
</file>