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атолий-выборный-культура-вождения-будет-отрегулирована-миллионными-штрафами"/>АНАТОЛИЙ ВЫБОРНЫЙ: «Культура вождения будет отрегулирована миллионными штрафами»<text:bookmark-end text:name="анатолий-выборный-культура-вождения-будет-отрегулирована-миллионными-штрафами"/></text:h>
      <text:p text:style-name="First_20_paragraph">19.12.2017</text:p>
      <text:p text:style-name="Text_20_body">Заместитель председателя Комитета по безопасности и противодействию коррупции Анатолий Выборный рассказал об ответственности, которую в скором времени будут нести автохулиганы и организаторы незаконных автогонок.</text:p>
      <text:p text:style-name="Text_20_body">Автомобилистам и мотоциклистам, летающим по дорогам города с бешеной скоростью, заезжающим на тротуары, пренебрегающим общественной безопасностью и дерзающим садиться за руль даже после лишения прав в скором времени придется пересмотреть свои привычки.</text:p>
      <text:p text:style-name="Text_20_body">Рабочей группой под руководством заместителя председателя Комитета Госдумы по безопасности и противодействию коррупции Анатолия Выборного подготовлен ряд законопроектов, направленных против стритрейсеров и автохулиганов, поведение которых на дороге порой заканчивается трагедией и гибелью невинных людей.</text:p>
      <text:p text:style-name="Text_20_body">«Мы предлагаем целый комплекс мер, который заставит хулиганов за рулем сто раз подумать, прежде чем сознательно идти на нарушение ПДД», - сказал Анатолий Выборный.</text:p>
      <text:p text:style-name="Text_20_body">«Во-первых, езда по тротуарам или в пешеходной зоне будет квалифицирована как мелкое хулиганство, и повлечет административное наказание в виде штрафа до 2 тыс. рублей, а если водитель не подчиняется требованию полицейского, то он может быть лишен прав на срок от трех до шести месяцев. Если же в связи с такой ездой произошла авария и причинен вред легкой или средней тяжести, то произошедшее будет квалифицировано уже как уголовное преступление (ст. 213 УК), влекущее за</text:p>
      <text:p text:style-name="Text_20_body">собой ответственность в виде штрафа в 300–500 тыс. рублей или пяти лет лишения свободы.</text:p>
      <text:p text:style-name="Text_20_body">Во-вторых, мы предлагаем строже наказывать тех, кто, будучи лишен водительских прав, все же садится за руль: теперь им придется заплатить за свою дерзость 50 тыс. рублей.</text:p>
      <text:p text:style-name="Text_20_body">В-третьих, - и это самое главное, - рабочая группа разработала целый спектр санкций для стритрейсеров, устраивающих незаконные автогонки с грубым нарушением ПДД и часто с высоким риском для безопасности добросовестных участников дорожного движения. Мы предложили ввести в КоАП и УК новые статьи: «Незаконные автомобильные или мотоциклетные соревнования». Для стритрейсеров предусмотрен штраф до 30 тыс. рублей и до 1 года колонии, а для организаторов таких гонок – штраф до 1 млн. руб. и наказание в виде лишения свободы на срок до двух лет», - пояснил парламентарий.</text:p>
      <text:p text:style-name="Text_20_body">«Наказание за аналогичные преступления, в том числе лишение свободы, предусмотрено во многих странах мира. Достаточно жесткие меры применяются в Англии, Канаде, Франции и Германии. И мы видим, что и институт неотвратимости наказания работает эффективно и культура вождения в целом там намного выше. Если наше предложение будет поддержано, уверен, оно сработает как превентивная мера и для наших автолюбителей», - сказал зампред Комитета Госдумы по безопасности и противодействию коррупции Анатолий Выборный.</text:p>
      <text:p text:style-name="Text_20_body"><text:line-break/></text:p>
      <text:p text:style-name="Text_20_body">Адрес страницы: <text:a xlink:type="simple" xlink:href="http://teplystan.mos.ru/reference-information/detail/7047007.html" office:name=""><text:span text:style-name="Definition">http://teplystan.mos.ru/reference-information/detail/7047007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0:39:13Z</meta:creation-date>
    <dc:date>2023-08-02T10:39:13Z</dc:date>
  </office:meta>
</office:document-meta>
</file>