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фициальная-информация"/>Официальная информация<text:bookmark-end text:name="официальная-информация"/></text:h>
      <text:p text:style-name="First_20_paragraph">19.12.2017</text:p>
      <text:p text:style-name="Text_20_body">17 декабря 2017 г. на службу «02» из медицинского учреждения поступила информация об обращении за медицинской помощью мужчины с диагнозом эрозия роговицы, ссадина верхнего века и кисти.</text:p>
      <text:p text:style-name="Text_20_body">Пострадавший в ходе опроса пояснил, что получил телесные повреждения в результате неосторожного обращения с петардой, которую нашел около мусорного бака около дома по Голубинской улице.</text:p>
      <text:p text:style-name="Text_20_body">Пресс-служба ГУ МВД России по г. Москве</text:p>
      <text:p text:style-name="Text_20_body"><text:line-break/></text:p>
      <text:p text:style-name="Text_20_body">Адрес страницы: <text:a xlink:type="simple" xlink:href="http://teplystan.mos.ru/reference-information/detail/7046698.html" office:name=""><text:span text:style-name="Definition">http://teplystan.mos.ru/reference-information/detail/7046698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2:40Z</meta:creation-date>
    <dc:date>2023-07-20T13:22:40Z</dc:date>
  </office:meta>
</office:document-meta>
</file>