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председателя-комитета-госдумы-по-безопасности-и-противодействию-коррупции-анатолий-выборный-прокомментировал-предложение-роспотребнадзора-о-введении-маркировки-пивоваренной-продукции."/>Заместитель председателя Комитета Госдумы по безопасности и противодействию коррупции Анатолий Выборный прокомментировал предложение Роспотребнадзора о введении маркировки пивоваренной продукции.<text:bookmark-end text:name="заместитель-председателя-комитета-госдумы-по-безопасности-и-противодействию-коррупции-анатолий-выборный-прокомментировал-предложение-роспотребнадзора-о-введении-маркировки-пивоваренной-продукции."/></text:h>
      <text:p text:style-name="First_20_paragraph">19.12.2017</text:p>
      <text:p text:style-name="Text_20_body">«На мой взгляд, данная законодательная инициатива имеет три мотива: во-первых, это защита легального пивоваренного рынка, во-вторых - защита здоровья и жизни потребителей пивоваренной продукции, и, в-третьих - увеличение поступлений в бюджет.</text:p>
      <text:p text:style-name="Text_20_body">По данным Росалкогольрегулирования, только каждая 20-я бутылка пивных напитков произведена легально. За качество остальной продукции никто не несет ответственности. Её состав, как правило, включает красители и воду, а также от 6% до 7% спирта неизвестного происхождения. Ввод специальной маркировки позволит потребителю лучше ориентироваться на рынке и защитит его от опасной покупки.</text:p>
      <text:p text:style-name="Text_20_body">Конечно, данная мера скажется на увеличении цены пива, однако незначительно: себестоимость одной акцизной марки для производителя в настоящее время может составить порядка 0,5 руб. Думаю, для разумных потребителей столь незначительное увеличение стоимости любимого напитка не будет слишком обременительным, ведь в данном случае речь идет об их здоровье.</text:p>
      <text:p text:style-name="Text_20_body">С другой стороны, введение акцизных марок позволит приносить в бюджет порядка 50 мдрд. руб. ежегодно, а это немалые деньги, которые идут, в т.ч. на социальные нужды, а также на повышение уровня безопасности общества.</text:p>
      <text:p text:style-name="Text_20_body">Такая практика уже введена в ряде стран, в том числе, в одном из лидеров пивоваренного производства – в Турции, и этот опыт оценивается экспертами положительно», - сказал Анатолий Выборный.</text:p>
      <text:p text:style-name="Text_20_body"><text:line-break/></text:p>
      <text:p text:style-name="Text_20_body">Адрес страницы: <text:a xlink:type="simple" xlink:href="http://teplystan.mos.ru/reference-information/detail/7046668.html" office:name=""><text:span text:style-name="Definition">http://teplystan.mos.ru/reference-information/detail/7046668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37Z</meta:creation-date>
    <dc:date>2023-07-20T13:22:37Z</dc:date>
  </office:meta>
</office:document-meta>
</file>