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асатели-москвы-вытащили-из-ледяной-воды-двух-детей-с-мамой"/>Спасатели Москвы вытащили из ледяной воды двух детей с мамой<text:bookmark-end text:name="спасатели-москвы-вытащили-из-ледяной-воды-двух-детей-с-мамой"/></text:h>
      <text:p text:style-name="First_20_paragraph">19.12.2017</text:p>
      <text:p text:style-name="Text_20_body">Вчера 10 декабря в полдень вахтенный наблюдатель МГПСС поисково-спасательной станции "Фили" Александр Смиреннов заметил, как двое детей прыгнули в воду с пристани Фили (Москва-река). Следом за ними прыгнула женщина (мама детей).</text:p>
      <text:p text:style-name="Text_20_body">Московские спасатели Михаил Олейников и Александр Соколов по тревоге выехали на катере к месту происшествия, подняли детей (3 и 6 лет) и женщину (30 лет) с поверхности воды.</text:p>
      <text:p text:style-name="Text_20_body">Спасатели доставили пострадавших на станцию, оказали им первую помощь и вызвали бригаду скорой помощи. Происшествие произошло в 500 м от станции в зоне ответственности.</text:p>
      <text:p text:style-name="Text_20_body">Сейчас их жизнь вне опасности!</text:p>
      <text:p text:style-name="Text_20_body"><text:line-break/></text:p>
      <text:p text:style-name="Text_20_body">Адрес страницы: <text:a xlink:type="simple" xlink:href="http://teplystan.mos.ru/reference-information/detail/7046613.html" office:name=""><text:span text:style-name="Definition">http://teplystan.mos.ru/reference-information/detail/7046613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34Z</meta:creation-date>
    <dc:date>2023-07-20T13:22:34Z</dc:date>
  </office:meta>
</office:document-meta>
</file>