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ревнования-по-спортивному-скалолазанию-на-первенство-гку-пожарно-спасательный-центр-прошли-в-спортивном-комплексе-пожарно-спасательного-отряда-207"/>Соревнования по спортивному скалолазанию на первенство ГКУ «Пожарно-спасательный центр» прошли в спортивном комплексе Пожарно-спасательного отряда №207<text:bookmark-end text:name="соревнования-по-спортивному-скалолазанию-на-первенство-гку-пожарно-спасательный-центр-прошли-в-спортивном-комплексе-пожарно-спасательного-отряда-207"/></text:h>
      <text:p text:style-name="First_20_paragraph">19.12.2017</text:p>
      <text:p text:style-name="Text_20_body">В этом году в состязаниях по спортивному скалолазанию приняли участие более шестидесяти пожарных и спасателей. Для них скалолазание – не просто вид спорта, но и один из важнейших элементов профессиональной подготовки.</text:p>
      <text:p text:style-name="Text_20_body">- Навыки скалолазания приходится применять при проведении спасательных операций, - рассказал Филипп Титаренко, пожарный третьего класса пожарно-спасательного отряда № 209 имени полковника А.А. Жебелева. - Бывает, что нужно оказать помощь людям в труднодоступных местах. Общая координация движений, растяжка, сила хвата, умение комфортно себя чувствовать на высоте – все это, безусловно, необходимо для спасателя и приобретается именно во время занятий спортивным скалолазанием.</text:p>
      <text:p text:style-name="Text_20_body">В первый день соревнований участники проходили трассу «на трудность». Цель – подняться до самого верха и «топнуть». Так на языке профессиональных скалолазов называется прикосновение к высшей точке трассы. На весь путь давалось пять минут и одна попытка.</text:p>
      <text:p text:style-name="Text_20_body">Во второй день - прохождение «на скорость». Другими словами - парная гонка на время, «кто быстрей».</text:p>
      <text:p text:style-name="Text_20_body">По совокупности результатов двух дней и определились победители в личном и командном зачетах.</text:p>
      <text:p text:style-name="Text_20_body">В результате напряженной спортивной борьбы в командном зачете победили коллективы ПСО № 209 им. полковника А.А. Жебелева (1 группа), ПСО № 303 (2 группа) и АСО № 8 (3 группа).</text:p>
      <text:p text:style-name="Text_20_body">В личном зачете в дисциплинах «Трудность» и «Скорость» в каждой из групп соответственно победили Филипп Титаренко (ПСО № 209 им. полковника А.А. Жебелева), Алексей Соснин (ПСО №303) и Александр Другов (АСО № 8).</text:p>
      <text:p text:style-name="Text_20_body">- Соревнования по скалолазанию проводятся ежегодно, - рассказал Александр Другов, спасатель первого класса аварийно-спасательного отряда №8. - Они очень полезны тем, что мотивируют людей к занятию спортом не только в рамках профессиональной подготовки, но и в смежных дисциплинах. Кроме того, соревнования – это возможность обменяться опытом, пообщаться, «поболеть» за своих коллег.</text:p>
      <text:p text:style-name="Text_20_body">Соревнования по спортивному скалолазанию на первенство ГКУ «Пожарно-спасательный центр» стали ярким завершающим аккордом Спартакиады Департамента по делам гражданской обороны, чрезвычайным ситуациям и пожарной безопасности столицы и Главного Управления МЧС России по городу Москве.</text:p>
      <text:p text:style-name="Text_20_body"><text:line-break/></text:p>
      <text:p text:style-name="Text_20_body">Адрес страницы: <text:a xlink:type="simple" xlink:href="http://teplystan.mos.ru/reference-information/detail/7046609.html" office:name=""><text:span text:style-name="Definition">http://teplystan.mos.ru/reference-information/detail/704660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31Z</meta:creation-date>
    <dc:date>2023-07-20T13:22:31Z</dc:date>
  </office:meta>
</office:document-meta>
</file>