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учебно-методическом-центре-по-го-и-чс-москвы-состоялась-финальная-игра-городского-этапа-квн-по-противопожарной-тематике-огонь-друг-огонь-враг"/>В Учебно-методическом центре по ГО и ЧС Москвы состоялась финальная игра городского этапа КВН по противопожарной тематике «Огонь – друг, огонь – враг»<text:bookmark-end text:name="в-учебно-методическом-центре-по-го-и-чс-москвы-состоялась-финальная-игра-городского-этапа-квн-по-противопожарной-тематике-огонь-друг-огонь-враг"/></text:h>
      <text:p text:style-name="First_20_paragraph">19.12.2017</text:p>
      <text:p text:style-name="Text_20_body">При поддержке Департамента образования города Москвы КВН проводится среди учащихся образовательных организаций столицы уже более 10 лет. Организатором ежегодно выступает центр развития творчества детей и юношества «Гермес».</text:p>
      <text:p text:style-name="Text_20_body">- В этом году за право обладать Кубком финальной игры соревнуются лучшие команды Москвы, – отметила методист московской добровольной пожарной команды «Сигнал-01» Ирина Соппа.</text:p>
      <text:p text:style-name="Text_20_body">Оценивали креативные номера главный специалист группы обучения населения и подготовки спасателей Департамента ГОЧСиПБ Александр Лузиков, сотрудник окружного управления МЧС по Северному округу Екатерина Лукьяненко, лауреат всероссийских и международных конкурсов Ирина Величко, заместитель директора РОУ ДПК «Сигнал 01» Евгений Гоббосов и методист Ирина Соппа, педагог «Школы безопасности» в центре «Гермес» Дмитрий Косов.</text:p>
      <text:p text:style-name="Text_20_body">Юные КВНщики весело раскрывали тему пожарной безопасности в конкурсах «Приветствие», «Домашнее задание», «Музыкальный конкурс» и в новом в этом году – «Озвучка». С разницей всего в 1 балл победила командашколы № 1383 «Оранжевое настроение», второе место досталось команде «Новое поколение» школы № 771.</text:p>
      <text:p text:style-name="Text_20_body">- Нам очень понравилась игра, - говорит Максим, участник команды «Оранжевое настроение». – Мы сами придумывали все шутки. Пожар – дело невеселое и рассказать об этом так, чтобы было смешно, оказалось трудно. Но интересно!</text:p>
      <text:p text:style-name="Text_20_body"><text:line-break/></text:p>
      <text:p text:style-name="Text_20_body">Адрес страницы: <text:a xlink:type="simple" xlink:href="http://teplystan.mos.ru/reference-information/detail/7046603.html" office:name=""><text:span text:style-name="Definition">http://teplystan.mos.ru/reference-information/detail/7046603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7T11:08:43Z</meta:creation-date>
    <dc:date>2024-09-17T11:08:43Z</dc:date>
  </office:meta>
</office:document-meta>
</file>