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асение-на-воде"/>Спасение на воде<text:bookmark-end text:name="спасение-на-воде"/></text:h>
      <text:p text:style-name="First_20_paragraph">19.12.2017</text:p>
      <text:p text:style-name="Text_20_body">По информации Управления по ЮЗАО Департамента ГОЧСиПБ:</text:p>
      <text:p text:style-name="Text_20_body">Утром, 10 декабря, во время патрулирования зоны ответственности на Большом Садовом пруду, в 50 метрах от берега и 350 метрах от поисково-спасательной станции «Академическая», дежурная смена спасателей заметила провалившегося под лёд рыбака.</text:p>
      <text:p text:style-name="Text_20_body">Спасатели Евгений Родионов и Алексей Шаргалин подошли на СВП «Змей-3» к месту происшествия и вытащили рыбака из ледяной полыньи на борт спасательного судна.</text:p>
      <text:p text:style-name="Text_20_body">Прибыв на поисково-спасательную станцию спасатели переодели пострадавшего 1956 года рождения в сухую одежду, обогрели и напоили горячим чаем.</text:p>
      <text:p text:style-name="Text_20_body">Причиной происшествия стал выход на неокрепший лёд и несоблюдение правил безопасности на водных объектах.</text:p>
      <text:p text:style-name="Text_20_body"><text:line-break/></text:p>
      <text:p text:style-name="Text_20_body">Адрес страницы: <text:a xlink:type="simple" xlink:href="http://teplystan.mos.ru/reference-information/detail/7046600.html" office:name=""><text:span text:style-name="Definition">http://teplystan.mos.ru/reference-information/detail/7046600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13:22:23Z</meta:creation-date>
    <dc:date>2023-07-20T13:22:23Z</dc:date>
  </office:meta>
</office:document-meta>
</file>