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лощадка-для-запуска-фейерверков-и-салютов-в-районе-теплый-стан"/>Площадка для запуска фейерверков и салютов в районе Теплый Стан<text:bookmark-end text:name="площадка-для-запуска-фейерверков-и-салютов-в-районе-теплый-стан"/></text:h>
      <text:p text:style-name="First_20_paragraph">19.12.2017</text:p>
      <text:p text:style-name="Text_20_body"><text:span text:style-name="T1">Место для запуска фейерверков и салютов в районе Теплый Стан определено:</text:span></text:p>
      <text:p text:style-name="Text_20_body"><text:span text:style-name="T1">Административный округ: Юго-Западный административный округ</text:span></text:p>
      <text:p text:style-name="Text_20_body"><text:span text:style-name="T1">Район: Теплый Стан</text:span></text:p>
      <text:p text:style-name="Text_20_body"><text:span text:style-name="T1">Адресный ориентир: ул. Профсоюзная, д.142.</text:span></text:p>
      <text:p text:style-name="Text_20_body"><text:span text:style-name="T1">Уточнение местоположения: В сквере.</text:span></text:p>
      <text:p text:style-name="Text_20_body"><text:span text:style-name="T1">Допустимая вместимость (человек): 50 человек.</text:span></text:p>
      <text:p text:style-name="Text_20_body"><text:span text:style-name="T1">Долгота: 37.509319</text:span></text:p>
      <text:p text:style-name="Text_20_body"><text:span text:style-name="T1">Ширина: 55.625860</text:span></text:p>
      <text:p text:style-name="Text_20_body"><text:span text:style-name="T1">Ведомственная принадлежность: ГБУ «Жилищник района Теплый Стан»</text:span></text:p>
      <text:p text:style-name="Text_20_body"><text:line-break/></text:p>
      <text:p text:style-name="Text_20_body">Адрес страницы: <text:a xlink:type="simple" xlink:href="http://teplystan.mos.ru/reference-information/detail/7045859.html" office:name=""><text:span text:style-name="Definition">http://teplystan.mos.ru/reference-information/detail/7045859.html</text:span></text:a></text:p>
      <text:p text:style-name="Text_20_body"><text:a xlink:type="simple" xlink:href="http://teplystan.mos.ru" office:name=""><text:span text:style-name="Definition">Управа района Теплый Стан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13:22:21Z</meta:creation-date>
    <dc:date>2023-07-20T13:22:21Z</dc:date>
  </office:meta>
</office:document-meta>
</file>