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сероссийский-конкурс-на-лучшую-организацию-работ-в-области-условий-и-охраны-труда-успех-и-безопасность---2017"/>Всероссийский конкурс на лучшую организацию работ в области условий и охраны труда «Успех и безопасность - 2017»<text:bookmark-end text:name="всероссийский-конкурс-на-лучшую-организацию-работ-в-области-условий-и-охраны-труда-успех-и-безопасность---2017"/></text:h>
      <text:p text:style-name="First_20_paragraph">18.12.2017</text:p>
      <text:p text:style-name="Text_20_body">Всероссийский конкурс на лучшую организацию работ в области условий и охраны труда «Успех и безопасность - 2017» проводится в соответствии с приказом Министерства труда и социальной защиты Российской Федерации от 04.08.2014 № 516.<text:line-break/>Организатором конкурса является Министерство труда и социальной защиты Российской Федерации. Организационно-техническое, научно-методическое и аналитическое сопровождение конкурса осуществляет Межрегиональная Ассоциация содействия обеспечению безопасных условий труда «ЭТАЛОН»<text:line-break/>В соответствии с приказом Министерства труда и социальной защиты Российской Федерации от 22.12.2015 № 1108 в перечень номинаций были внесены изменения. С приказом и положением о конкурсе можно ознакомиться на официальной странице конкурса http://www.aetalon.ru/contests/successandsafety<text:line-break/><text:line-break/>Конкурс проводится по следующим номинациям:<text:line-break/>• лучшая организация в области охраны труда среди организаций производственной сферы (с численностью работников более 500 человек);<text:line-break/>• лучшая организация в области охраны труда среди организаций производственной сферы (с численностью работников до 500 человек);<text:line-break/>• лучшая организация в области охраны труда среди организаций непроизводственной сферы;<text:line-break/>• лучшая организация в области охраны труда в сфере образования;<text:line-break/>• лучшая организация в области охраны труда в сфере здравоохранения;<text:line-break/>• лучшая организация в области охраны труда среди организаций малого предпринимательства (с численностью работников до 100 человек);<text:line-break/>• лучшая организация в области охраны труда Крымского федерального округа; (Республика Крым и город Севастополь);<text:line-break/>• лучшее муниципальное образование в области охраны труда;<text:line-break/>• лучший субъект Российской Федерации в области охраны труда.<text:line-break/><text:line-break/>Участие в конкурсе осуществляется на безвозмездной основе. Конкурс проходит заочно на основании общедоступных данных и сведений, представленных участниками конкурса.<text:line-break/><text:line-break/>Определение победителей конкурса, утверждение рейтингов организаций, субъектов Российской Федерации и входящих в их состав муниципальных образований осуществляется независимой конкурсной комиссией, сформированной Минтрудом России.<text:line-break/><text:line-break/>Для участия в конкурсе необходимо пройти регистрацию на web-сайте Ассоциации «ЭТАЛОН» http://www.aetalon.ru, в соответствующем разделе, посвященном проведению конкурса «Успех и безопасность - 2017» (прямая ссылка на страницу конкурса https://www.aetalon.ru/ub), заполнить электронные формы заявки на участие в конкурсе и сведений об организации.<text:line-break/><text:line-break/><text:line-break/>Результаты Конкурса и Всероссийские рейтинги будут представлены Минтрудом России высшим должностным лицам субъектов РФ, федеральных органов государственной власти, органов государственного надзора и контроля.<text:line-break/>Торжественная церемония награждения победителей и призеров конкурса будет проведена в рамках Всероссийской недели охраны труда с 9 по 13 апреля 2018 года в Сочи.<text:line-break/>В соответствии с приказом Минтруда России от 04.08.2014 № 516 будет издан иллюстрированный сборник, содержащий информацию об участниках конкурса и сформированных рейтингах, а также фотоматериалы и публикации, отражающие ход проведения конкурса и награждения победителей. Сборник является официальным печатным изданием результатов конкурса и соответствующих рейтингов в области условий и охраны труда, утвержденных конкурсной комиссией, сформированной и координируемой Министерством труда и социальной защиты Российской Федерации.<text:line-break/>Вопросы, связанные с организацией и проведением конкурса, необходимо адресовать оператору конкурса Межрегиональной Ассоциации содействия обеспечению безопасных условий труда «ЭТАЛОН» (127055, г. Москва, ул. Новослободская, д.26, стр.1; web-сайт http://www.aetalon.ru , тел./факс: 8 (495) 411-09-98; e-mail: kot@aetalon.ru.</text:p>
      <text:p text:style-name="Text_20_body"><text:line-break/></text:p>
      <text:p text:style-name="Text_20_body"><text:a xlink:type="simple" xlink:href="/files-for-download/приложение%202.pdf" office:name=""><text:span text:style-name="Definition">Руководство по участию в конкурсе для субъектов Российской Федерации</text:span></text:a> </text:p>
      <text:p text:style-name="Text_20_body"><text:line-break/></text:p>
      <text:p text:style-name="Text_20_body">Адрес страницы: <text:a xlink:type="simple" xlink:href="http://teplystan.mos.ru/reference-information/detail/7044011.html" office:name=""><text:span text:style-name="Definition">http://teplystan.mos.ru/reference-information/detail/7044011.html</text:span></text:a></text:p>
      <text:p text:style-name="Text_20_body"><text:a xlink:type="simple" xlink:href="http://teplystan.mos.ru" office:name=""><text:span text:style-name="Definition">Управа района Теплый Стан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13:23:34Z</meta:creation-date>
    <dc:date>2023-07-20T13:23:34Z</dc:date>
  </office:meta>
</office:document-meta>
</file>