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жилищника-района-ясенево-оштрафованы-за-плохой-уход-за-березовой-рощей"/>Сотрудники "Жилищника района Ясенево" оштрафованы за плохой уход за березовой рощей<text:bookmark-end text:name="сотрудники-жилищника-района-ясенево-оштрафованы-за-плохой-уход-за-березовой-рощей"/></text:h>
      <text:p text:style-name="First_20_paragraph">14.12.2017</text:p>
      <text:p text:style-name="Text_20_body">По требованию Черемушкинской межрайонной прокуратуры ГБУ «Жилищник района Ясенево» и должностное лицо учреждения оштрафованы на 390 тыс. рублей</text:p>
      <text:p text:style-name="Text_20_body">Черемушкинская межрайонная прокуратура совместно с отделом экологического контроля по ЮЗАО Департамента природопользования и охраны окружающей среды г. Москвы провела проверку соблюдения законодательства о зеленых насаждениях в природном комплексе № 79 ЮЗАО «Березовая роща около Литовского бульвара».</text:p>
      <text:p text:style-name="Text_20_body">Установлено, что санитарное содержание указанной территории осуществляет ГБУ г. Москвы «Жилищник района Ясенево». В нарушение Закона г. Москвы «О защите зеленых насаждений», «Правил создания, содержания и охраны зеленых насаждений и природных сообществ города Москвы», утвержденных Постановлением Правительства г. Москвы, в природном комплексе выявлены растения, требующие санитарной обрезки, аварийные, поваленные деревья.</text:p>
      <text:p text:style-name="Text_20_body">Прокурор возбудил в отношении ГБУ г. Москвы «Жилищник района Ясенево» и должностного лица учреждения, ответственного за благоустройство района, два дела об административном правонарушении, предусмотренном ч. 2 ст. 4.17 (нарушение правил содержания зеленых насаждений) Кодекса г. Москвы об административных правонарушениях.</text:p>
      <text:p text:style-name="Text_20_body">Постановлениями отела экологического контроля по ЮЗАО Департамента природопользования и охраны окружающей среды г. Москвы виновные лица привлечены к административной ответственности в виде штрафов на общую сумму 390 тыс. рублей.</text:p>
      <text:p text:style-name="Text_20_body"><text:line-break/></text:p>
      <text:p text:style-name="Text_20_body">Адрес страницы: <text:a xlink:type="simple" xlink:href="http://teplystan.mos.ru/reference-information/detail/7036819.html" office:name=""><text:span text:style-name="Definition">http://teplystan.mos.ru/reference-information/detail/703681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18Z</meta:creation-date>
    <dc:date>2023-07-20T13:22:18Z</dc:date>
  </office:meta>
</office:document-meta>
</file>