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черемушкинской-прокуратуры-провели-разъяснительную-беседу-с-подростками"/>Сотрудники Черемушкинской прокуратуры провели разъяснительную беседу с подростками<text:bookmark-end text:name="сотрудники-черемушкинской-прокуратуры-провели-разъяснительную-беседу-с-подростками"/></text:h>
      <text:p text:style-name="First_20_paragraph">14.12.2017</text:p>
      <text:p text:style-name="Text_20_body">Черемушкинская межрайонная прокуратура г.Москвы активно использует предоставленные Федеральным законом № 182-ФЗ от 23.06.2016 «Об основах системы профилактики правонарушений в Российской Федерации" полномочия в части проведения профилактических мероприятий, направленных на предупреждение безнадзорности, беспризорности, правонарушений и антиобщественных действий несовершеннолетних.</text:p>
      <text:p text:style-name="Text_20_body">Так, 12.09.2017 Черемушкинский межрайонный прокурор г. Москвы Всеволод Ситников, первый заместитель межрайонного прокурора Владимир Родин и помощник прокурора Елена Мишина встретились в здании межрайонной прокуратуры с двумя несовершеннолетними лицами, которые состоят на профилактическом учете в поднадзорных органах внутренних дел и комиссиях по делам несовершеннолетних и защите их прав за совершения преступления.</text:p>
      <text:p text:style-name="Text_20_body">В ходе беседы оба подростка раскаялись в содеянном и пояснили прокурору, что не осознавали, что совершенные ими деяния являются уголовно-наказуемыми деяниями, за которые Уголовным Кодексом предусмотрена ответственность.</text:p>
      <text:p text:style-name="Text_20_body">Межрайонный прокурор Ситников Всеволод, побеседовав с детьми, разъяснил им, что многие «забавы», совершаемые лицами, достигшими 14- и 16-летнего возраста, также влекут за собой уголовную ответственность, в том числе кражи в магазинах, драки в школах и разрисовывание стен школ и иных зданий и сооружений.</text:p>
      <text:p text:style-name="Text_20_body">Первый заместитель межрайонного прокурора Родин Владимир добавил, что последствиями совершения в юном возрасте преступлений и правонарушений откладывают отпечаток на всю дальнейшую жизнь как</text:p>
      <text:p text:style-name="Text_20_body">самого правонарушителя, так и всей его семьи, поскольку наличие судимости, например, препятствует трудоустройству в определенных сферах.</text:p>
      <text:p text:style-name="Text_20_body">В завершении профилактической беседы с несовершеннолетними помощник прокурора Мишина Елена выразила надежду на то, что подростки в дальнейшем будут неукоснительно соблюдать требования законодательства Российской Федерации, а также расскажут своим друзьям и знакомым, что бывает даже с несовершеннолетними лицами, совершившими как преступления, так и правонарушения.</text:p>
      <text:p text:style-name="Text_20_body"><text:line-break/></text:p>
      <text:p text:style-name="Text_20_body">Адрес страницы: <text:a xlink:type="simple" xlink:href="http://teplystan.mos.ru/reference-information/detail/7036804.html" office:name=""><text:span text:style-name="Definition">http://teplystan.mos.ru/reference-information/detail/7036804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00:15:01Z</meta:creation-date>
    <dc:date>2023-06-22T00:15:01Z</dc:date>
  </office:meta>
</office:document-meta>
</file>