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ьница-столицы-получила-3-года-лишения-свободы-за-мошенничество"/>Жительница столицы получила 3 года лишения свободы за мошенничество<text:bookmark-end text:name="жительница-столицы-получила-3-года-лишения-свободы-за-мошенничество"/></text:h>
      <text:p text:style-name="First_20_paragraph">14.12.2017</text:p>
      <text:p text:style-name="Text_20_body">Жительница столицы приговорена к 3 годам лишения свободы за мошеннические действия в отношении пенсионеров</text:p>
      <text:p text:style-name="Text_20_body">Черемушкинский районный суд г. Москвы вынес обвинительный приговор по уголовному делу в отношении 56-летней жительницы столицы Фатимы Гладышевой. Она осуждена за совершение преступления, предусмотренного ч. 4 ст. 159 УК РФ (мошенничество, совершенное в особо крупном размере).</text:p>
      <text:p text:style-name="Text_20_body">Установлено, что в период 2014 - 2016 г.г. Гладышева, являясь руководителем коммерческой и микрофинансовой организаций, организовала масштабную рекламную компанию по привлечению денежных средств граждан по договорам займа.</text:p>
      <text:p text:style-name="Text_20_body">Имея умысел на хищение денежных средств, Гладышева заключала договоры займа, обещая от 10% до 25% процентов в месяц, т.е. максимальный процент в год составлял 300%, что финансово явно необоснованно.</text:p>
      <text:p text:style-name="Text_20_body">В основном объектом преступного посягательства являлись денежные средства социально незащищенных категорий граждан, преимущественно пенсионеров, которые в силу возраста не понимали явные мошеннические действия.</text:p>
      <text:p text:style-name="Text_20_body">Всего за указанный период жертвами Гладышевой стали 43 человека, общий ущерб превысил 19 млн рублей.</text:p>
      <text:p text:style-name="Text_20_body">Суд согласился с позицией государственного обвинителя Черемушкинской межрайонной прокуратуры и приговорил Гладышеву к 3 годам лишения свободы с отбыванием наказания в исправительной колонии общего режима.</text:p>
      <text:p text:style-name="Text_20_body">Гладышева взята под стражу в зале суда. В настоящее время приговор в законную силу не вступил.</text:p>
      <text:p text:style-name="Text_20_body"><text:line-break/></text:p>
      <text:p text:style-name="Text_20_body">Адрес страницы: <text:a xlink:type="simple" xlink:href="http://teplystan.mos.ru/reference-information/detail/7036793.html" office:name=""><text:span text:style-name="Definition">http://teplystan.mos.ru/reference-information/detail/7036793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3:22:12Z</meta:creation-date>
    <dc:date>2023-07-20T13:22:12Z</dc:date>
  </office:meta>
</office:document-meta>
</file>