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ремушкинская-прокуратура-провела-встречу-со-студентами-мфюа"/>Черемушкинская прокуратура провела встречу со студентами МФЮА<text:bookmark-end text:name="черемушкинская-прокуратура-провела-встречу-со-студентами-мфюа"/></text:h>
      <text:p text:style-name="First_20_paragraph">14.12.2017</text:p>
      <text:p text:style-name="Text_20_body">Черемушкинской межрайонной прокуратурой г. Москвы 31 октября 2017 года проведена очередная встреча со студентами выпускных курсов Московской финансово-юридической академии.</text:p>
      <text:p text:style-name="Text_20_body">В ходе мероприятия помощники Черемушкинского межрайонного прокурора г. Москвы Мишина Елена и Шубин Кирилл рассказали ребятам о системе и структуре органов прокуратуры, о создании, развитии и традициях прокуратуры, ее роли в укреплении законности и правопорядка и об основных обязанностях сотрудников прокуратуры.</text:p>
      <text:p text:style-name="Text_20_body">Студенты показали большую заинтересованность, связанную с их дальнейшим трудоустройством в органах прокуратуры, в связи с чем помощник прокурора Мишина Елена рассказала собравшимся о конкурсном отборе для получения целевого направления и прохождения службы в органах прокуратуры, а помощник прокурора Шубин Кирилл отметил личностные качества, необходимые будущим сотрудникам прокуратуры.</text:p>
      <text:p text:style-name="Text_20_body">Многие студенты, серьезно заинтересовавшись возможностью прохождения службы в органах прокуратуры, высказали желание пройти практику в органах прокуратуры, а также поработать общественными помощниками.</text:p>
      <text:p text:style-name="Text_20_body"><text:line-break/></text:p>
      <text:p text:style-name="Text_20_body">Адрес страницы: <text:a xlink:type="simple" xlink:href="http://teplystan.mos.ru/reference-information/detail/7036785.html" office:name=""><text:span text:style-name="Definition">http://teplystan.mos.ru/reference-information/detail/703678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11Z</meta:creation-date>
    <dc:date>2023-07-20T13:22:11Z</dc:date>
  </office:meta>
</office:document-meta>
</file>