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о-обвинительное-заключение-по-делу-в-отношении-гражданки-молдовы-совершившей-четыре-кражи"/>Утверждено обвинительное заключение по делу в отношении гражданки Молдовы, совершившей четыре кражи<text:bookmark-end text:name="утверждено-обвинительное-заключение-по-делу-в-отношении-гражданки-молдовы-совершившей-четыре-кражи"/></text:h>
      <text:p text:style-name="First_20_paragraph">14.12.2017</text:p>
      <text:p text:style-name="Text_20_body">Черемушкинская межрайонная прокуратура утвердила обвинительное заключение по уголовному делу в отношении 35-летней гражданки Республики Молдова. Следственными органами она обвиняется в свершении четырех преступлений, предусмотренных п. «в» ч. 2 ст. 158 УК РФ (кража, совершенная с причинением значительного ущерба гражданину).</text:p>
      <text:p text:style-name="Text_20_body">По версии следствия, в период с ноября 2016 года по март 2017 года обвиняемая работала уборщицей у жительницы столицы. В связи с тем, что женщина качественно выполняла свою работу, москвичка порекомендовала ее двум своим подругам.</text:p>
      <text:p text:style-name="Text_20_body">Пользуясь доверием своих работодателей, обвиняемая осуществляла уборку в квартирах в их отсутствие и похищала принадлежащие хозяевам деньги. Всего за указанный период она похитила более 319 тыс. рублей.</text:p>
      <text:p text:style-name="Text_20_body">Данное уголовное дело направлено в Черемушкинский районный суд г. Москвы. В отношении обвиняемой избрана мера пресечения в виде подписки о невыезде и надлежащем поведении.</text:p>
      <text:p text:style-name="Text_20_body"><text:line-break/></text:p>
      <text:p text:style-name="Text_20_body">Адрес страницы: <text:a xlink:type="simple" xlink:href="http://teplystan.mos.ru/reference-information/detail/7036783.html" office:name=""><text:span text:style-name="Definition">http://teplystan.mos.ru/reference-information/detail/7036783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08Z</meta:creation-date>
    <dc:date>2023-07-20T13:22:08Z</dc:date>
  </office:meta>
</office:document-meta>
</file>