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cоревнования-среди-представителей-общественных-студенческих-спасательных-формирований"/>Cоревнования среди представителей общественных студенческих спасательных формирований<text:bookmark-end text:name="cоревнования-среди-представителей-общественных-студенческих-спасательных-формирований"/></text:h>
      <text:p text:style-name="First_20_paragraph">22.11.2017</text:p>
      <text:p text:style-name="Text_20_body"><text:span text:style-name="T1">Впервые в Москве прошли соревнования среди представителей общественных студенческих спасательных формирований, организованные Главным управлением МЧС России по г. Москве и Департаментом ГОЧСиПБ.</text:span></text:p>
      <text:p text:style-name="Text_20_body">Соревнования «юных спасателей» проходили в тесном взаимодействии с Московским городским отделением Всероссийской общественной молодёжной организации Всероссийский студенческий корпус спасателей на территории Московского технологического университета (МИРЭА).</text:p>
      <text:p text:style-name="Text_20_body">В состязаниях приняли участие 12 студенческих команд – это более 100 учащихся столичных ВУЗов, при поддержке Московского городского регионального отделения Общероссийской общественной организации Российский Союз Спасателей.</text:p>
      <text:p text:style-name="Text_20_body">Гостями мероприятия стали руководители и специалисты крупнейших учебных заведений высшего и среднего профессионального образования, расположенных на территории столицы.</text:p>
      <text:p text:style-name="Text_20_body">В ходе соревнований участники показали свои навыки по спасению и оказанию первой помощи во время проведения поисково-спасательные работы в условиях чрезвычайной ситуации природного и техногенного характера на этапах «Коллектор», «Лесоруб», «Парашютист», «Дорожно-транспортное происшествие», «Авария на химически-опасном объекте» и «Первая помощь».</text:p>
      <text:p text:style-name="Text_20_body">По итогам общекомандных зачетов победителями соревнований стали команды:</text:p>
      <text:p text:style-name="Text_20_body">1 место - Технический пожарно-спасательный колледж имени Героя Российской Федерации В.М. Максимчука</text:p>
      <text:p text:style-name="Text_20_body">2 место - Московский государственный психолого-педагогический университет</text:p>
      <text:p text:style-name="Text_20_body">3 место - Национальный исследовательский университет "Московский институт электронной техники".</text:p>
      <text:p text:style-name="Text_20_body"><text:line-break/></text:p>
      <text:p text:style-name="Text_20_body">Адрес страницы: <text:a xlink:type="simple" xlink:href="http://teplystan.mos.ru/reference-information/detail/6991400.html" office:name=""><text:span text:style-name="Definition">http://teplystan.mos.ru/reference-information/detail/6991400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3:22:02Z</meta:creation-date>
    <dc:date>2023-07-20T13:22:02Z</dc:date>
  </office:meta>
</office:document-meta>
</file>