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увд-по-юзао-провели-день-правовой-помощи-детям"/>Сотрудники УВД по ЮЗАО провели День правовой помощи детям<text:bookmark-end text:name="сотрудники-увд-по-юзао-провели-день-правовой-помощи-детям"/></text:h>
      <text:p text:style-name="First_20_paragraph">22.11.2017</text:p>
      <text:p text:style-name="Text_20_body"><text:span text:style-name="T1">В рамках Всероссийского Дня правовой помощи детям в филиале «Ломоносовский» ГБУ Центр социальной помощи семье и детям «Гелиос» сотрудники УВД по ЮЗАО ГУ МВД России по г. Москве организовали бесплатные профессиональные консультации по вопросам прав несовершеннолетних, взаимоотношений детей и родителей, юридическим аспектам усыновления, опеки и попечительства, защиты и охраны прав несовершеннолетних.</text:span></text:p>
      <text:p text:style-name="Text_20_body">В рамках мероприятия все желающие смогли получить правовую помощь по различным вопросам от юрисконсульта правового отдела УВД по ЮЗАО майора внутренней службы Екатерины Луканкиной.</text:p>
      <text:p text:style-name="Text_20_body">Она напомнила о правах несовершеннолетних, о процедуре получения паспорта, ответила на другие правовые вопросы. Рассказала о конституционных гарантиях прав ребенка.</text:p>
      <text:p text:style-name="Text_20_body">Также Екатерина Луканкина рассказала как можно выйти из затруднительной ситуации с помощью знания того или иного закона и напомнила какая ответственность грозит безответственным родителям, пренебрегающим своими детьми, а также куда подросток может обратиться, если в отношении него происходят противоправные действия.</text:p>
      <text:p text:style-name="Text_20_body">В рамках Дня правовой помощи детям основной задачей полицейских является правовое просвещение детей и родителей, содействие защите прав и достоинства несовершеннолетних и развитие интереса у подрастающего поколения к правовым вопросам.</text:p>
      <text:p text:style-name="Text_20_body"><text:line-break/></text:p>
      <text:p text:style-name="Text_20_body">Адрес страницы: <text:a xlink:type="simple" xlink:href="http://teplystan.mos.ru/reference-information/detail/6991321.html" office:name=""><text:span text:style-name="Definition">http://teplystan.mos.ru/reference-information/detail/6991321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3:22:00Z</meta:creation-date>
    <dc:date>2023-07-20T13:22:00Z</dc:date>
  </office:meta>
</office:document-meta>
</file>