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казное-занятие-по-развертыванию-пункта-выдачи-средств-индивидуальной-защиты-в-юзао"/>Показное занятие по развертыванию пункта выдачи средств индивидуальной защиты в ЮЗАО<text:bookmark-end text:name="показное-занятие-по-развертыванию-пункта-выдачи-средств-индивидуальной-защиты-в-юзао"/></text:h>
      <text:p text:style-name="First_20_paragraph">06.10.2017</text:p>
      <text:p text:style-name="Text_20_body">В Юго-Западном административном округе, в соответствии с Планом мероприятий по подготовке и проведению в ЮЗАО Москвы Года гражданской обороны, на базе ГБУ «Жилищник района Академический» состоялось показное занятие по развертыванию пункта выдачи средств индивидуальной защиты для неработающего населения (ПВ СИЗ).</text:p>
      <text:p text:style-name="Text_20_body">Основной задачей пункта выдачи средств индивидуальной защиты является подготовка и выдача противогазов, камер защитных детских, респираторов и другого имущества гражданской обороны рабочим и служащим организаций и неработающему населению. ПВ СИЗ – это временное формирование гражданской обороны. ПВ СИЗ выполняет свои функции с момента получения распоряжения на вывоз средств защиты со складов хранения до полной их выдачи населению. Для неработающего населения ПВ СИЗ создаются по месту жительства на базе учреждений жилищно-коммунального хозяйства, образования и здравоохранения. Администрация ПВ СИЗ назначается приказами руководителей организаций, на базе которых они развертываются.</text:p>
      <text:p text:style-name="Text_20_body">От четких действий руководителей организаций зависит своевременное развертывание ПВ СИЗ и обеспечение населения средствами защиты в случае чрезвычайных ситуаций техногенного характера и, как следствие, спасение людей в чрезвычайной ситуации.</text:p>
      <text:p text:style-name="Text_20_body">В ходе практического занятия по развертыванию ПВ СИЗ сотрудниками ГБУ «Жилищник района Академический» отрабатывались основные этапы функционирования ПВ СИЗ:</text:p>
      <text:p text:style-name="Text_20_body">— подвоз и прием СИЗ со складов;</text:p>
      <text:p text:style-name="Text_20_body">— разгрузка и складирование СИЗ;</text:p>
      <text:p text:style-name="Text_20_body">— вскрытие ящиков и сортировка СИЗ по типам и размерам, согласно плана-графика;</text:p>
      <text:p text:style-name="Text_20_body">— выдача СИЗ работникам организаций и населению по накладным;</text:p>
      <text:p text:style-name="Text_20_body">— подбор и оказание помощи населению в определении или уточнении размеров СИЗ и их подготовка к использованию;</text:p>
      <text:p text:style-name="Text_20_body">— проверка герметичности и правильности подгонки СИЗ;</text:p>
      <text:p text:style-name="Text_20_body">— замена неисправных СИЗ или их комплектующих узлов и деталей;</text:p>
      <text:p text:style-name="Text_20_body">— контроль поведения людей в палатке для технической проверки противогазов и соблюдением мер безопасности.</text:p>
      <text:p text:style-name="Text_20_body">Специалисты пункта выдачи СИЗ показали хорошие навыки практической работы.</text:p>
      <text:p text:style-name="Text_20_body">В проведении занятия приняли участие представители Департамента ГОЧСиПБ, Управления по ЮЗАО Департамента ГОЧСиПБ, Управления по ЮЗАО Главного управления МЧС России по г. Москве, Префектуры ЮЗАО, Управы Академического района города Москвы и ГБУ «Жилищник района Академический».</text:p>
      <text:p text:style-name="Text_20_body">Показное занятие показало высокую организованность личного состава пункта выдачи СИЗ, которые справились с поставленными задачами.</text:p>
      <text:p text:style-name="Text_20_body"><text:line-break/></text:p>
      <text:p text:style-name="Text_20_body">Адрес страницы: <text:a xlink:type="simple" xlink:href="http://teplystan.mos.ru/reference-information/detail/6905051.html" office:name=""><text:span text:style-name="Definition">http://teplystan.mos.ru/reference-information/detail/6905051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1:52Z</meta:creation-date>
    <dc:date>2023-07-20T13:21:52Z</dc:date>
  </office:meta>
</office:document-meta>
</file>