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ые-новой-москвы-на-учениях-по-ликвидации-последствий-дорожно-транспортных-происшествий-оттачивают-спасательные-навыки-и-прорабатывают-все-возможные-сценарии."/>Пожарные Новой Москвы на учениях по ликвидации последствий дорожно-транспортных происшествий оттачивают спасательные навыки и прорабатывают все возможные сценарии.<text:bookmark-end text:name="пожарные-новой-москвы-на-учениях-по-ликвидации-последствий-дорожно-транспортных-происшествий-оттачивают-спасательные-навыки-и-прорабатывают-все-возможные-сценарии."/></text:h>
      <text:p text:style-name="First_20_paragraph">06.10.2017</text:p>
      <text:p text:style-name="Text_20_body">Пожарные Новой Москвы на учениях по ликвидации последствий дорожно-транспортных происшествий оттачивают спасательные навыки и прорабатывают все возможные сценарии. Особое внимание на подобных учениях уделяется организации взаимодействия пожарно-спасательных подразделений со всеми службами жизнеобеспечения.</text:p>
      <text:p text:style-name="Text_20_body">Мотогруппа Пожарно-спасательного центра Москвы совместно с сотрудниками ГИБДД оцепляют место ДТП для дальнейшей работы по деблокации пострадавших из легковой машины.</text:p>
      <text:p text:style-name="Text_20_body">Пожарные осуществляют тушение разливов топлива или загоревшихся автомобилей. Одновременно с этим, спасатели извлекают и эвакуируют людей, остававшихся в автомобиле. Всех пострадавших спасатели передают медикам для оказания помощи и госпитализации.</text:p>
      <text:p text:style-name="Text_20_body">В учениях приняли участие пожарные и спасатели 301, 304 пожарно-спасательных отрядов ГКУ «ПСЦ», пожарные 42 пожарно-спасательной части 31 ПСО ФПС, медики, сотрудники ГИБДД, а также ГБУ «Автомобильные дороги ТиНАО» Комплекса городского хозяйства г. Москвы.</text:p>
      <text:p text:style-name="Text_20_body"><text:line-break/></text:p>
      <text:p text:style-name="Text_20_body">Адрес страницы: <text:a xlink:type="simple" xlink:href="http://teplystan.mos.ru/reference-information/detail/6904947.html" office:name=""><text:span text:style-name="Definition">http://teplystan.mos.ru/reference-information/detail/6904947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18:50Z</meta:creation-date>
    <dc:date>2023-07-19T15:18:50Z</dc:date>
  </office:meta>
</office:document-meta>
</file>