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реестр-по-москве-число-отказов-в-кадастровом-учете-снизилось-более-чем-в-два-раза"/>Росреестр по Москве: число отказов в кадастровом учете снизилось более чем в два раза<text:bookmark-end text:name="росреестр-по-москве-число-отказов-в-кадастровом-учете-снизилось-более-чем-в-два-раза"/></text:h>
      <text:p text:style-name="First_20_paragraph">06.10.2017</text:p>
      <text:p text:style-name="Text_20_body">Управление Федеральной службы государственной регистрации, кадастра и картографии по Москве подвело итоги выполнения за 9 месяцев 2017 года показателей по доле приостановлений и отказов относительно целевых моделей «Постановка на кадастровый учет земельных участков и объектов недвижимого имущества» и «Регистрация права собственности на земельные участки и объекты недвижимого имущества».</text:p>
      <text:p text:style-name="Text_20_body">По итогам 9 месяцев 2017 года в Москве доля приостановлений по заявлениям в кадастровом учете (далее – ГКУ) с учетом единой процедуры достигла 17,34%, на начало года этот показатель составлял - 33,5%. Доля отказов в ГКУ снизилась до 15,37%, что в два раза меньше показателя в начале года - 35%.</text:p>
      <text:p text:style-name="Text_20_body">Данные по государственной регистрации прав (далее – ГРП) также показывают стабильную динамику снижения. Так, в начале 2017 года показатель по отказам в ГРП был равен 6,37%. По результатам 9 месяцев доля отказов составила 2,16%. Доля приостановлений ГРП на начало 2017 года - 8,75%, а по итогам 9 месяцев - 5,46%.</text:p>
      <text:p text:style-name="Text_20_body">Показатели по количеству приостановлений и отказов при государственном кадастровом учете и регистрации прав находятся на особом контроле руководства Управления Росреестра по Москве. В сентябре по ГРП доля приостановлений доведена до 2,75%, доля отказов – 1,10%, а по заявлениям о ГКУ с учетом единой процедуры приостановлено и отказано в 3,94% и 2,59% случаев соответственно.</text:p>
      <text:p text:style-name="Text_20_body">Систематический анализ причин приостановлений и отказов при учетно-регистрационных действиях выявляет значительную долю ошибок как при составлении технической документации кадастровыми инженерами, так и на этапе приема заявлений через МФЦ. В связи с этим в качестве дополнительных мер по достижению целевых показателей столичное Управление регулярно проводит разъяснительную работу с кадастровыми инженерами и принимает участие в обучении специалистов МФЦ. Программа обучения работников столичных МФЦ, задействованных при приеме документов на госуслуги Росреестра, утверждена руководителем Управления Игорем Майдановым.</text:p>
      <text:p text:style-name="Text_20_body"><text:line-break/></text:p>
      <text:p text:style-name="Text_20_body">Адрес страницы: <text:a xlink:type="simple" xlink:href="http://teplystan.mos.ru/reference-information/detail/6904827.html" office:name=""><text:span text:style-name="Definition">http://teplystan.mos.ru/reference-information/detail/6904827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1:47Z</meta:creation-date>
    <dc:date>2023-07-20T13:21:47Z</dc:date>
  </office:meta>
</office:document-meta>
</file>