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осковские-пожарные-завоевали-бронзу-на-международных-соревнованиях"/>Московские пожарные завоевали «бронзу» на международных соревнованиях<text:bookmark-end text:name="московские-пожарные-завоевали-бронзу-на-международных-соревнованиях"/></text:h>
      <text:p text:style-name="First_20_paragraph">05.10.2017</text:p>
      <text:p text:style-name="Text_20_body">В Санкт-Петербурге прошли международные соревнования на приз имени Владимира Владимировича Дехтерева.</text:p>
      <text:p text:style-name="Text_20_body">Легендарные состязания на приз имени создателя газодымозащитной службы Владимира Владимировича Дехтерева, которые уже приобрели международный статус, прошли в городе на Неве в 34-й раз.</text:p>
      <text:p text:style-name="Text_20_body">Газодымозащитная служба (ГДЗС) — это служба пожарной охраны, организуемая для тушения пожаров в среде, непригодной для дыхания.</text:p>
      <text:p text:style-name="Text_20_body">В этом году за звание сильнейших представителей газодымозащитной службы боролись 16 команд, среди которых были представители Москвы (ПСО №212 Пожарно-спасательного центра), Ленинградской области, Республик Карелия, Беларусь, Сербия и Финляндии.</text:p>
      <text:p text:style-name="Text_20_body">Программа соревнований включала в себя выполнение двух упражнений: преодоление огневой полосы с ликвидацией горения горючей жидкости и вскрытием проема. Также на первом этапе пожарным необходимо было выполнить запуск системы орошения.</text:p>
      <text:p text:style-name="Text_20_body">Второе упражнение предполагало работу газодымозащитной службы в палубной надстройке, где необходимо было осуществить поиск условно пострадавшего и его эвакуацию, ликвидацию условного очага пожара.</text:p>
      <text:p text:style-name="Text_20_body">Для отделений ГДЗС упражнение усложнялось дымоудалением из помещений, а также извлечением условно пострадавшего из-под завала с помощью применения гидравлического инструмента.</text:p>
      <text:p text:style-name="Text_20_body">Среди отделений газодымозащитной службы первое место заняло отделение ПСО Приморского района по Санкт-Петербургу, второе место – отделение ПСО Фрунзенского района Санкт-Петербурга, третье место – завоевала команда города Москвы (пожарно-спасательный отряд №212 в составе восьми пожарных).</text:p>
      <text:p text:style-name="Text_20_body">На сцене победителей чествовали начальник Главного управления МЧС России по Санкт-Петербургу Алексей Аникин и начальник Санкт-Петербургского университета государственной пожарной службы Эдуард Чижиков. Они вручили огнеборцам медали и подарки, а лучшему отделению и звену – переходящий приз им. В. В. Дехтерева.</text:p>
      <text:p text:style-name="Text_20_body"><text:line-break/></text:p>
      <text:p text:style-name="Text_20_body">Адрес страницы: <text:a xlink:type="simple" xlink:href="http://teplystan.mos.ru/reference-information/detail/6902214.html" office:name=""><text:span text:style-name="Definition">http://teplystan.mos.ru/reference-information/detail/6902214.html</text:span></text:a></text:p>
      <text:p text:style-name="Text_20_body"><text:a xlink:type="simple" xlink:href="http://teplystan.mos.ru" office:name=""><text:span text:style-name="Definition">Управа района Теплый Стан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31T02:29:47Z</meta:creation-date>
    <dc:date>2023-05-31T02:29:47Z</dc:date>
  </office:meta>
</office:document-meta>
</file>