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трезвый-водитель-октябрь"/>Нетрезвый водитель октябрь<text:bookmark-end text:name="нетрезвый-водитель-октябрь"/></text:h>
      <text:p text:style-name="First_20_paragraph">05.10.2017</text:p>
      <text:p text:style-name="Text_20_body">В целях повышения безопасности и предупреждения дорожно-транспортных происшествий по вине пьяных за рулем, с 07 по 08 октября 2017 года на обслуживаемой территории 3 СБ ДПС ГИБДД на спецтрассе ГУ МВД России по г. Москве проводится профилактическое мероприятие «Нетрезвый водитель». Основными задачами мероприятия являются:</text:p>
      <text:p text:style-name="Text_20_body">- обеспечение безопасности дорожного движения;</text:p>
      <text:p text:style-name="Text_20_body">- выявление водителей, управляющих транспортными средствами в состоянии опьянения.</text:p>
      <text:p text:style-name="Text_20_body">Дорожно-транспортные происшествия, которые происходят по вине водителей, находившихся в нетрезвом состоянии, являются самыми опасными для всех участников дорожного движения.</text:p>
      <text:p text:style-name="Text_20_body">Нетрезвый водитель не учитывает опасность, теряет самообладание, концентрацию, возможность принятия адекватных решений. Как результат – неоправданное изменение скорости, резкое торможение, игнорирование светофоров, дорожных знаков, разметки, хаотичное переключение передач, света фар. Водитель в состоянии опьянения не способен реально осознавать рискованную ситуацию, потенциальную опасность, что приводит к ДТП с повышенной тяжестью последствий.</text:p>
      <text:p text:style-name="Text_20_body">Сотрудники ДПС призывают водителей строго соблюдать ПДД РФ и напоминают, что за управление транспортным средством в состоянии опьянения водителю грозит административный штраф в размере 30.000 рублей и лишение права управления на срок от 1,5 до 2 лет. Алкоголь в крови виновника ДТП с пострадавшими - всегда отягчающее обстоятельство. В зависимости от тяжести причиненного вреда здоровью пострадавшего, водителю может грозить тюремный срок до 9 лет с лишением водительских прав до трех лет.</text:p>
      <text:p text:style-name="Text_20_body"><text:line-break/></text:p>
      <text:p text:style-name="Text_20_body">Адрес страницы: <text:a xlink:type="simple" xlink:href="http://teplystan.mos.ru/reference-information/detail/6902022.html" office:name=""><text:span text:style-name="Definition">http://teplystan.mos.ru/reference-information/detail/6902022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1:43Z</meta:creation-date>
    <dc:date>2023-07-20T13:21:43Z</dc:date>
  </office:meta>
</office:document-meta>
</file>