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столице-в-15-раза-уменьшилось-число-нарушений-при-размещении-летних-кафе"/>В столице в 1,5 раза уменьшилось число нарушений при размещении летних кафе<text:bookmark-end text:name="в-столице-в-15-раза-уменьшилось-число-нарушений-при-размещении-летних-кафе"/></text:h>
      <text:p text:style-name="First_20_paragraph">24.05.2021</text:p>
      <text:p text:style-name="Text_20_body">По сравнению с 2019 годом число нарушений при размещении летних кафе сократилось с 59 до 35. Об этом сообщил заместитель Мэра Москвы по вопросам экономической политики и имущественно-земельных отношений Владимир Ефимов.</text:p>
      <text:p text:style-name="Text_20_body">«За последние 5 лет количество включенных в городскую Схему размещения кафе в столице выросло на 50%: с 2131 в 2016 году до 3221 в 2021 году. В сравнении с аналогичным периодом 2019 года, когда сезон летних кафе был открыт в аналогичные даты, количество выявленных нарушений в этом году сократилось более чем в 1,5 раза: с 59 до 35. Таких результатов удалось добиться в том числе благодаря профилактической работе с владельцами заведений», – рассказал заместитель Мэра.</text:p>
      <text:p text:style-name="Text_20_body">Из-за ограничений, связанных с пандемией коронавируса в 2020 году сезон работы летних кафе был открыт в середине лета. В этом году монтаж конструкций разрешили делать с 15 марта, а сам сезон открылся по уже сложившейся традиции 1 апреля.</text:p>
      <text:p text:style-name="Text_20_body">За тем, как размещают летние кафе в столице следят специалисты Госинспекции по недвижимости. Владельцев заведений привлекают к ответственности в виде штрафов, если размещение веранды не соответствует требованиям безопасности и мешает пешеходам. С 15 марта по 15 мая этого года Госинспекция по недвижимости проверила больше 3100 летних кафе на предмет соблюдения требований к размещению. Добросовестных предпринимателей в городе поддерживают, предоставляя земельные участки на безвозмездной основе под размещение веранд.</text:p>
      <text:p text:style-name="Text_20_body">«Сотрудники ведомства выявили 35 нарушений, 16 из которых связаны с размещением сезонных веранд вне схемы и 19 – с превышением площади или размещением не в соответствии с проектом. Наибольшее количество нарушений в части размещения летних кафе – 23 – выявлено на территории Центрального административного округа, 5 – в границах Северо-Восточного округа, 4 – на западе и 3 – на юге Москвы», – рассказал начальник Госинспекции по недвижимости Владислав Овчинский.</text:p>
      <text:p text:style-name="Text_20_body">Порядок и правила обустройства и размещения сезонных кафе определены в постановлении правительства Москвы «О размещении сезонных (летних) кафе при стационарных предприятиях общественного питания». Там сказано, что веранды не должны находиться более чем в 5 метрах от входа в стационарное предприятие, быть не менее чем в 25 метрах от входа в метро, 5 метрах от подземного перехода и 10 метрах от остановок. Площадь открытого кафе должна быть меньше площади стационарного предприятия. Если летнее кафе стоит на земле или газоне, то под ним должен быть технологический настил. Также веранды не должны мешать проходу пешеходов по тротуару.</text:p>
      <text:p text:style-name="Text_20_body">Требования к обеспечению мер защиты от коронавирусной инфекции по-прежнему актуальны. Обязательно наличие санитайзеров, средств индивидуальной защиты, а также соблюдение социальной дистанции.</text:p>
      <text:p text:style-name="Text_20_body">Фото: mos.ru</text:p>
      <text:p text:style-name="Text_20_body"><text:line-break/></text:p>
      <text:p text:style-name="Text_20_body">Адрес страницы: <text:a xlink:type="simple" xlink:href="http://teplystan.mos.ru/presscenter/news/detail/9973939.html" office:name=""><text:span text:style-name="Definition">http://teplystan.mos.ru/presscenter/news/detail/9973939.html</text:span></text:a></text:p>
      <text:p text:style-name="Text_20_body"><text:a xlink:type="simple" xlink:href="http://teplystan.mos.ru" office:name=""><text:span text:style-name="Definition">Управа района Теплый Стан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4T14:04:02Z</meta:creation-date>
    <dc:date>2023-05-14T14:04:02Z</dc:date>
  </office:meta>
</office:document-meta>
</file>