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ризвал-москвичей-задуматься-над-вакцинацией-от-covid-19"/>Собянин призвал москвичей задуматься над вакцинацией от Covid-19<text:bookmark-end text:name="собянин-призвал-москвичей-задуматься-над-вакцинацией-от-covid-19"/></text:h>
      <text:p text:style-name="First_20_paragraph">21.05.2021</text:p>
      <text:p text:style-name="Text_20_body"><text:line-break/></text:p>
      <text:p text:style-name="Text_20_body">Тема пандемии волнует всех горожан, поэтому так важно сейчас сделать прививку от коронавируса. Об этом мэр Москвы Сергей Собянин написал в блоге на своем персональном сайте.</text:p>
      <text:p text:style-name="Text_20_body">«На прошлой неделе встречался с активистами северо-востока Москвы. Говорили о перспективах развития города в целом и конкретных районов СВАО. И, разумеется, затрагивали волнующую всех тему окончательной победы над пандемией. Рассказал, как идет вакцинация. Если вы еще не сделали прививку, задумайтесь над этим словами», - говорится в <text:a xlink:type="simple" xlink:href="https://www.sobyanin.ru/dialogi-s-lyudmi-vaktsinatsiya" office:name=""><text:span text:style-name="Definition">сообщении</text:span></text:a>.</text:p>
      <text:p text:style-name="Text_20_body">Также градоначальник опубликовал видео своего выступления.</text:p>
      <text:p text:style-name="Text_20_body">Фото: mos.ru</text:p>
      <text:p text:style-name="Text_20_body"><text:line-break/></text:p>
      <text:p text:style-name="Text_20_body">Адрес страницы: <text:a xlink:type="simple" xlink:href="http://teplystan.mos.ru/presscenter/news/detail/9967807.html" office:name=""><text:span text:style-name="Definition">http://teplystan.mos.ru/presscenter/news/detail/9967807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31:47Z</meta:creation-date>
    <dc:date>2023-07-13T04:31:47Z</dc:date>
  </office:meta>
</office:document-meta>
</file>