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откроется-еще-17-современных-поликлиник"/>В столице откроется еще 17 современных поликлиник<text:bookmark-end text:name="в-столице-откроется-еще-17-современных-поликлиник"/></text:h>
      <text:p text:style-name="First_20_paragraph">21.05.2021</text:p>
      <text:p text:style-name="Text_20_body">Новые поликлиники появятся в 16 районах Москвы. Они рассчитаны на 320 или 750 посещений в смену. При этом все здания будут отвечать новым требованиям к наружной и внутренней отделке «Московский стандарт +».</text:p>
      <text:p text:style-name="Text_20_body">Поликлиники построят благодаря дополнительному финансированию в рамках Адресной инвестиционной программы. «Инициированное Мэром Москвы увеличение расходов бюджета на строительство социальных объектов позволит нам выделить дополнительные средства для проектирования и строительства 17 поликлиник», — сказал заммэра по вопросам градостроительной политики и строительства Андрей Бочкарев.</text:p>
      <text:p text:style-name="Text_20_body">Это решение ускорит ввод в эксплуатацию новых объектов. «Столкнувшись с пандемией коронавируса, мы еще раз убедились в том, что развитие социальной инфраструктуры города, в частности медицинской, должно быть одной из наших ключевых задач. При этом опыт борьбы с COVID-19 показал, что необходимо не просто сохранить высокие темпы строительства новых объектов здравоохранения, но и по возможности их нарастить, чтобы город был готов к любым вызовам в будущем», — отметил заммэра.</text:p>
      <text:p text:style-name="Text_20_body">Благодаря новому стандарту поликлиник, принятому в Москве в 2019 году, медицинская помощь становится доступнее и качественнее, а сами поликлиники — комфортнее и для пациентов, и для врачей.</text:p>
      <text:p text:style-name="Text_20_body">Фото: mos.ru</text:p>
      <text:p text:style-name="Text_20_body"><text:line-break/></text:p>
      <text:p text:style-name="Text_20_body">Адрес страницы: <text:a xlink:type="simple" xlink:href="http://teplystan.mos.ru/presscenter/news/detail/9967236.html" office:name=""><text:span text:style-name="Definition">http://teplystan.mos.ru/presscenter/news/detail/9967236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22:03Z</meta:creation-date>
    <dc:date>2023-07-13T04:22:03Z</dc:date>
  </office:meta>
</office:document-meta>
</file>