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главный-принцип-развития-соцсферы-в-москве-максимальная-доброжелательность"/>Сергей Собянин: главный принцип развития соцсферы в Москве – максимальная доброжелательность<text:bookmark-end text:name="сергей-собянин-главный-принцип-развития-соцсферы-в-москве-максимальная-доброжелательность"/></text:h>
      <text:p text:style-name="First_20_paragraph">20.04.2021</text:p>
      <text:p text:style-name="Text_20_body">В интервью программе «Неделя в городе» на телеканале «Россия 1» мэр Москвы Сергей Собянин заявил, что доброжелательный подход к гражданам в социальной сфере позволит вывести ее на новый уровень.</text:p>
      <text:p text:style-name="Text_20_body">«Наши системы более человечными должны становиться, более клиенториентированными, клиентоцентричными, как сейчас модно говорить<text:span text:style-name="T1">», —</text:span> отметил градоначальник.</text:p>
      <text:p text:style-name="Text_20_body">Неслучайно в центрах «Мои документы» по всей стране теперь не только оказывают услугу, но и регулярно получают обратную связь от людей, а также помогают им выйти из трудной жизненной ситуации.</text:p>
      <text:p text:style-name="Text_20_body">«То же самое в здравоохранении: оно же сегодня не само по себе работает, оно в окружении коммерческих клиник работает, федеральных, межрегиональные услуги оказываются медицинские. Мы в конкурентной среде находимся<text:span text:style-name="T1">», —</text:span> добавил Собянин.</text:p>
      <text:p text:style-name="Text_20_body">Сегодня в центре внимания находится сам человек с его проблемами и запросами. Для экономии времени москвичей все больше городских услуг переводят в онлайн. Так, на <text:a xlink:type="simple" xlink:href="https://app.aif.ru/owa/redir.aspx?C=F_sk6BjjzD1tqf9x0QVnxLZdo3vGWo9STlibI5wFaxfJuSTnPgPZCA..&amp;URL=http%3a%2f%2fmos.ru" office:name=""><text:span text:style-name="Definition">mos.ru</text:span></text:a> функционирует более 380 электронных сервисов.</text:p>
      <text:p text:style-name="Text_20_body">В сфере здравоохранения также происходит цифровизация услуг. С помощью электронной медкарты сейчас можно узнать о графике приема врачей, увидеть результаты исследований и анализов, получить больничные листы.</text:p>
      <text:p text:style-name="Text_20_body">Недавно в столице открылся единый координационный центр стационарного соцобслуживания. Специалисты центра смогут на всех этапах сопровождать людей, решивших переехать жить в дом-интернат. А узнать ход своего дела можно и вовсе по телефону.</text:p>
      <text:p text:style-name="Text_20_body">Кроме того, в Москве создана единая экосистема поддержки добровольчества и благотворительности, в которую входит более 3,5 тысячи некоммерческих организаций. В прошлом году на поддержку благотворительности ушло более одного миллиарда рублей.</text:p>
      <text:p text:style-name="Text_20_body">У города есть и собственные проекты. Осенью 2020 года на сайте mos.ru появился благотворительный сервис, с помощью которого можно делать пожертвования.</text:p>
      <text:p text:style-name="Text_20_body">Особое место занимает крупнейший центр поддержки волонтерского движения в России «Мосволонтер», который за семь лет работы реализовал 700 проектов. На сайте ресурсного центра зарегистрированы более 120 тысяч волонтеров.</text:p>
      <text:p text:style-name="Text_20_body">А к проекту #НаРайоне, который объединяет разные направления молодежных субкультур, ежедневно примыкают ребята из разных районов столицы.</text:p>
      <text:p text:style-name="Text_20_body">Фото: mos.ru</text:p>
      <text:p text:style-name="Text_20_body"><text:line-break/></text:p>
      <text:p text:style-name="Text_20_body">Адрес страницы: <text:a xlink:type="simple" xlink:href="http://teplystan.mos.ru/presscenter/news/detail/9885666.html" office:name=""><text:span text:style-name="Definition">http://teplystan.mos.ru/presscenter/news/detail/988566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32:17Z</meta:creation-date>
    <dc:date>2023-07-13T04:32:17Z</dc:date>
  </office:meta>
</office:document-meta>
</file>