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сматривается-вопрос-о-благоустройстве-большого-воронинского-пруда"/>Рассматривается вопрос о благоустройстве Большого Воронинского пруда<text:bookmark-end text:name="рассматривается-вопрос-о-благоустройстве-большого-воронинского-пруда"/></text:h>
      <text:p text:style-name="First_20_paragraph">01.10.2020</text:p>
      <text:p text:style-name="Text_20_body"><text:span text:style-name="T1">В настоящее время решается вопрос о комплексном благоустройстве территории вокруг Большого Воронинского пруда в 9 микрорайоне Теплого Стана и прилегающих участков ландшафтного заказника «Теплый Стан». Об этом сообщает интернет-издание «Москва За Калужской заставой» со ссылкой на столичный Департамента природопользования и охраны окружающей среды.</text:span></text:p>
      <text:p text:style-name="Text_20_body">Помимо очистки пруда от заиливания и мусора планируется укрепление берегов, замена покрытия дорожно-тропиночной сети, обновление малых архитектурных форм (скамеек, урн, кормушек для птиц), устройство освещения. Срок реализации проекта благоустройства запланирован до конца 2023 года.</text:p>
      <text:p text:style-name="Text_20_body">Нашего корреспондента, который побывал на месте, поразила тишина. Здесь совсем не слышно доносящегося с Ленинского проспекта шума и очень мало машин. На берегу рыбак, улова не видно, но мужчина с удовольствием проводит время на свежем воздухе. Через мостик идут мамы с ребятишками, многие останавливаются и подкармливают уток и голубей.</text:p>
      <text:p text:style-name="Text_20_body">- Мы ежедневно здесь ходим в школу, обязательно кормим птиц. Они нас уже узнают и ждут, - сказала одна из жительниц района. - Было бы хорошо, если бы наш пруд привели в порядок. Поддерживаем такое решение.</text:p>
      <text:p text:style-name="Text_20_body">Кроме пшена и корочек хлеба, мусора на берегу и в воде, о чем говорила наша читательница, мы не увидели. А в управе района Теплый Стан нам сообщили, что подрядная организация регулярно проводит мероприятия по уходу за водоемом, убирает мусор как на прилегающей территории, так и на поверхности воды.</text:p>
      <text:p text:style-name="Text_20_body"><text:line-break/></text:p>
      <text:p text:style-name="Text_20_body">Адрес страницы: <text:a xlink:type="simple" xlink:href="http://teplystan.mos.ru/presscenter/news/detail/9287585.html" office:name=""><text:span text:style-name="Definition">http://teplystan.mos.ru/presscenter/news/detail/9287585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2:29:43Z</meta:creation-date>
    <dc:date>2023-05-31T02:29:43Z</dc:date>
  </office:meta>
</office:document-meta>
</file>