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енская-команда-москвы-по-керлингу-стала-серебряным-призером-кубка-россии"/>Женская команда Москвы по керлингу стала серебряным призером Кубка России<text:bookmark-end text:name="женская-команда-москвы-по-керлингу-стала-серебряным-призером-кубка-россии"/></text:h>
      <text:p text:style-name="First_20_paragraph">26.12.2018</text:p>
      <text:p text:style-name="Text_20_body"><text:span text:style-name="T1">В финале соревнований москвички уступили команде из Санкт-Петербурга. В поединке за бронзу победитель определился только в экстра-энде.</text:span></text:p>
      <text:p text:style-name="Text_20_body">Финальный матч завершился после седьмого энда. Команда «Адамант – Санкт-Петербург» во главе со скипом Алиной Ковалёвой одержала победу над командой Екатерины Галкиной «Москвич – Зекурион» со счетом 6:3. В поединке за бронзу между командой скипа Елизаветы Трухиной «Комсомолл 1» и командой Ольги Котельниковой «Московская область 1» завершилась со счетом 4:3 в пользу москвичек.</text:p>
      <text:p text:style-name="Text_20_body">Турнир проходил в Красноярске.</text:p>
      <text:p text:style-name="Text_20_body">Об этом сообщает <text:a xlink:type="simple" xlink:href="https://www.mos.ru/news/item/49495073/" office:name=""><text:span text:style-name="Definition">Департамент спорта г. Москвы</text:span></text:a>.</text:p>
      <text:p text:style-name="Text_20_body"><text:line-break/></text:p>
      <text:p text:style-name="Text_20_body">Адрес страницы: <text:a xlink:type="simple" xlink:href="http://teplystan.mos.ru/presscenter/news/detail/7792741.html" office:name=""><text:span text:style-name="Definition">http://teplystan.mos.ru/presscenter/news/detail/7792741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4:16:22Z</meta:creation-date>
    <dc:date>2023-06-07T04:16:22Z</dc:date>
  </office:meta>
</office:document-meta>
</file>