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це-началась-подготовка-к-акции-бессмертный-полк"/>В столице началась подготовка к акции "Бессмертный полк"<text:bookmark-end text:name="в-столице-началась-подготовка-к-акции-бессмертный-полк"/></text:h>
      <text:p text:style-name="First_20_paragraph">25.04.2018</text:p>
      <text:p text:style-name="Text_20_body"><text:span text:style-name="T1">Мэр Москвы Сергей Собянин через Twitter напомнил гражданам о том, что в офисах «Мои документы» проходит проект «Бессмертный полк».</text:span></text:p>
      <text:p text:style-name="Text_20_body">«Напоминаю, что в офисах «Мои документы» полным ходом идет проект «Бессмертный Полк». Можно прийти в любой МФЦ, чтобы отсканировать фото и письма участников Великой Отечественной войны для электронной книги памяти. Также в МФЦ можно заказать портрет участника войны - родственника или знакомого», – написал Сергей Собянин.</text:p>
      <text:p text:style-name="Text_20_body">Правительство Москвы уже получило уведомление от общественного движения «Волонтеры Победы» о проведении шествия «Бессмертного полка» 9 мая. В документе, поданном столичный властям, добровольцы отмечают цели шествия: оно направлено на увековечение памяти погибших при защите Отечества, сохранение в российских семьях памяти об участниках Великой Отечественной войны, тружениках тыла.</text:p>
      <text:p text:style-name="Text_20_body">Руководитель «Волонтеров Победы» Ольга Амельченкова отметила, что для волонтеров, «Бессмертный полк» — это самое дорогое и ответственное мероприятие. Здесь, в Москве, в прошлом году в организации шествия участвовали 2,5 тыс. добровольцев. В этом году цифра такая же, хотя желающих становится все больше.</text:p>
      <text:p text:style-name="Text_20_body">Напомним, что акция «Бессмертный полк» проходит с 2007 года. В первый раз в Томске местные жители в День Победы вышли на улицы города с фотопортретами своих родственников-фронтовиков. Участниками торжественного шествия тогда стали более шести тысяч томичей. А в 2015 году в акции «Бессмертный полк» по всей России приняли участие уже около 12 миллионов человек. В прошлом году с фотопортретами своих родственников-ветеранов вышло в два раза больше участников — около 24 миллионов человек, а сама акция прошла уже в 50 странах. В Москве участниками прошлогоднего торжественного шествия стали более 700 тысяч человек. Москвичи и гости столицы пронесли тогда более миллиона портретов защитников Родины. В этом году в акции предположительно примут участие около миллиона человек.</text:p>
      <text:p text:style-name="Text_20_body"><text:line-break/></text:p>
      <text:p text:style-name="Text_20_body">Адрес страницы: <text:a xlink:type="simple" xlink:href="http://teplystan.mos.ru/presscenter/news/detail/7290926.html" office:name=""><text:span text:style-name="Definition">http://teplystan.mos.ru/presscenter/news/detail/7290926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1T12:05:02Z</meta:creation-date>
    <dc:date>2023-05-21T12:05:02Z</dc:date>
  </office:meta>
</office:document-meta>
</file>