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ессмертный-полк-пройдет-в-день-победы-от-стадиона-динамо-до-красной-площади"/>«Бессмертный полк» пройдет в День Победы от стадиона «Динамо» до Красной площади<text:bookmark-end text:name="бессмертный-полк-пройдет-в-день-победы-от-стадиона-динамо-до-красной-площади"/></text:h>
      <text:p text:style-name="First_20_paragraph">19.04.2017</text:p>
      <text:p text:style-name="Text_20_body"><text:span text:style-name="T1">Колонна «Бессмертного полка», по традиции, пройдет по центру Москвы 9 мая. Причем, если в прошлом шествие к Кремлю начиналось от Белорусского вокзала, то в нынешнем ее путь будет продлен. Теперь люди пойдут от станции метро «Динамо».</text:span></text:p>
      <text:p text:style-name="Text_20_body">В нынешнем году колонна пойдет от станции метро «Динамо» до Красной площади. Начало шествия назначено на 15:00.</text:p>
      <text:p text:style-name="Text_20_body">Ожидается, что на этот раз число участников акции «Бессмертный полк» может достигнуть миллиона человек. Таким образом, мероприятие будет длиться на час-полтора дольше.</text:p>
      <text:p text:style-name="Text_20_body">В этом году заметно улучшится музыкальное сопровождение шествия. Военная музыка будет играть по всему пути следования «Бессмертного полка».</text:p>
      <text:p text:style-name="Text_20_body">Однако есть и не слишком приятная новость. На этот раз полевая кухня работать не будет. Почему? Власти посчитали, что под палящим солнцем куда актуальнее питьевая вода. Ее можно будет получить по всему маршруту следования колонны.</text:p>
      <text:p text:style-name="Text_20_body">Кроме того, от «Динамо» до Красной площади появятся экраны, которые будут транслировать Парад Победы.<text:line-break/><text:line-break/></text:p>
      <text:p text:style-name="Text_20_body"><text:line-break/></text:p>
      <text:p text:style-name="Text_20_body">Адрес страницы: <text:a xlink:type="simple" xlink:href="http://teplystan.mos.ru/presscenter/news/detail/5687961.html" office:name=""><text:span text:style-name="Definition">http://teplystan.mos.ru/presscenter/news/detail/5687961.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3T08:13:22Z</meta:creation-date>
    <dc:date>2023-07-13T08:13:22Z</dc:date>
  </office:meta>
</office:document-meta>
</file>