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оссии-вновь-пройдут-в-строю-бессмертного-полка"/>Жители России вновь пройдут в строю «Бессмертного полка»<text:bookmark-end text:name="жители-россии-вновь-пройдут-в-строю-бессмертного-полка"/></text:h>
      <text:p text:style-name="First_20_paragraph">07.04.2017</text:p>
      <text:p text:style-name="Text_20_body"><text:span text:style-name="T1">В нынешнем году неравнодушных людей, с трепетом относящихся к подвигу дедов в Великой Отечественной войне, должно стать еще больше.</text:span></text:p>
      <text:p text:style-name="Text_20_body">Один из руководителей движения поделился своим прогнозом на этот счет с «Вечерней Москвой».</text:p>
      <text:p text:style-name="Text_20_body">День Победы, который в последние годы переживает настоящий Ренессанс, – не за горами. В его преддверии Общероссийское общественное движение «Бессмертный полк России» еженедельно проводит заседания своего дискуссионного клуба.</text:p>
      <text:p text:style-name="Text_20_body">6 апреля на одно из таких мероприятий съехались студенты Московского государственного университета имени Ломоносова, а также Национального исследовательского университета МЭИ. Будущие ученые поговорили об истории шествия «Бессмертного полка», а также обсудили проекты, которые породило движение: всевозможные конкурсы, а также квесты и автопробеги.</text:p>
      <text:p text:style-name="Text_20_body">«Помнить своих отцов, дедов — естественное состояние народа, — сообщил «Вечерней Москве» сопредседатель общероссийского общественного движения «Бессмертный полк России» Николай Земцов. — И наше движение начиналось не как политическое. Именно 9 мая очень органично сходятся интересы многих партий и движений: много миллионов людей вышло в прошлом году на улицы отмечать праздник. Это была не акция протеста по поводу больших потерь в войне, а именно праздник Победы в кровопролитной войне. Ожидается, что в этом году на улицы выйдет еще больше народа. Поэтому дух «Бессмертного полка» не будет изменен и движение никогда не будет политическим».</text:p>
      <text:p text:style-name="Text_20_body">Фото: Владимир Новиков, «Вечерняя Москва»</text:p>
      <text:p text:style-name="Text_20_body"><text:line-break/></text:p>
      <text:p text:style-name="Text_20_body">Адрес страницы: <text:a xlink:type="simple" xlink:href="http://teplystan.mos.ru/presscenter/news/detail/5543631.html" office:name=""><text:span text:style-name="Definition">http://teplystan.mos.ru/presscenter/news/detail/5543631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5:56:16Z</meta:creation-date>
    <dc:date>2023-05-18T05:56:16Z</dc:date>
  </office:meta>
</office:document-meta>
</file>