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анные-о-героях-войны-внесут-в-электронную-книгу-памяти"/>Данные о Героях войны внесут в электронную книгу Памяти<text:bookmark-end text:name="данные-о-героях-войны-внесут-в-электронную-книгу-памяти"/></text:h>
      <text:p text:style-name="First_20_paragraph">21.03.2017</text:p>
      <text:p text:style-name="Text_20_body"><text:line-break/></text:p>
      <text:p text:style-name="Text_20_body"><text:span text:style-name="T1">Москвичам предлагают прийти в любой из 127 столичных центров госуслуг и поделиться фотографиями, а также воспоминаниями о своих родных, близких или соседях – участниках Великой Отечественной войны. Сотрудники центров бережно отсканируют все собранные материалы и разместят их в электронной книге Памяти «Бессмертный полк – Москва». Затем оригиналы вернут владельцам.</text:span></text:p>
      <text:p text:style-name="Text_20_body">Фотографии героев Великой Отечественной войны в формате А4 можно бесплатно распечатать в центрах госуслуг к 9 мая. Кроме того, жители столицы могут внести информацию об участниках войны на сайте проекта <text:a xlink:type="simple" xlink:href="http://polkmoskva.ru/" office:name=""><text:span text:style-name="Definition">«Бессмертный полк – Москва»</text:span></text:a>. Зарегистрировавшись на нем, пользователь получит логин, пароль, а также возможность редактировать страницу о герое своей семьи.</text:p>
      <text:p text:style-name="Text_20_body">Как отмечается, электронная книга Памяти насчитывает уже более 166 тысяч историй о героях Великой Отечественной войны. </text:p>
      <text:p text:style-name="Text_20_body"><text:line-break/></text:p>
      <text:p text:style-name="Text_20_body">Адрес страницы: <text:a xlink:type="simple" xlink:href="http://teplystan.mos.ru/presscenter/news/detail/5314086.html" office:name=""><text:span text:style-name="Definition">http://teplystan.mos.ru/presscenter/news/detail/5314086.html</text:span></text:a></text:p>
      <text:p text:style-name="Text_20_body"><text:a xlink:type="simple" xlink:href="http://teplystan.mos.ru" office:name=""><text:span text:style-name="Definition">Управа района Теплый Стан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5T03:09:38Z</meta:creation-date>
    <dc:date>2023-05-25T03:09:38Z</dc:date>
  </office:meta>
</office:document-meta>
</file>