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государственный-центр-бесплатной-юридической-помощи-окажет-бесплатные-услуги"/>Негосударственный центр бесплатной юридической помощи окажет бесплатные услуги<text:bookmark-end text:name="негосударственный-центр-бесплатной-юридической-помощи-окажет-бесплатные-услуги"/></text:h>
      <text:p text:style-name="First_20_paragraph">15.12.2016</text:p>
      <text:p text:style-name="Text_20_body"><text:span text:style-name="T1">Негосударственный центр бесплатной юридической помощи оказывает бесплатную юридическую помощь по всем вопросам при предоставлении справок о среднедушевом доходе ниже прожиточного минимума, либо справки об инвалидности 1 или 2 группы, либо удостоверения ветерана ВОВ или труда телефон: 8(495)989-24-01, 8(499)794-15-41, 8(495)585-80-42.</text:span></text:p>
      <text:p text:style-name="Text_20_body">Проезд до метро "Варшавская" выход к кинотеатру Ангара, далее 300 метров напротив Чертановского суда, в жилом доме по адресу: г. Москва, ул. Артековская, д. 1 вход со двора, подъезд № 2, этаж 1.</text:p>
      <text:p text:style-name="Text_20_body">Вопросы наследования, жилищные споры, административные, уголовные дела, подготовка исковых заявлений в суд.</text:p>
      <text:p text:style-name="Text_20_body">Негосударственный центр бесплатной юридической помощи per. № 77/4.</text:p>
      <text:p text:style-name="Text_20_body"><text:line-break/></text:p>
      <text:p text:style-name="Text_20_body"><text:line-break/></text:p>
      <text:p text:style-name="Text_20_body">Адрес страницы: <text:a xlink:type="simple" xlink:href="http://teplystan.mos.ru/presscenter/news/detail/4446356.html" office:name=""><text:span text:style-name="Definition">http://teplystan.mos.ru/presscenter/news/detail/444635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1:53Z</meta:creation-date>
    <dc:date>2023-07-13T04:21:53Z</dc:date>
  </office:meta>
</office:document-meta>
</file>