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ежиме-работы-предприятий-торговли-города-москвы-в-дни-празднования-нового-2016-года-и-рождества-христова"/>О режиме работы предприятий торговли города Москвы в дни празднования Нового 2016 года и Рождества Христова<text:bookmark-end text:name="о-режиме-работы-предприятий-торговли-города-москвы-в-дни-празднования-нового-2016-года-и-рождества-христова"/></text:h>
      <text:p text:style-name="First_20_paragraph">16.12.2015</text:p>
      <text:p text:style-name="Text_20_body">В целях упорядочения торгового обслуживания москвичей и гостей столицы в предпраздничные и праздничные дни Нового 2016 года и Рождества Христова, а также организации бесперебойного обеспечения населения товарами первой необходимости утвержден следующий режим работы объектов торговли.</text:p>
      <text:p text:style-name="Text_20_body"><text:line-break/></text:p>
      <text:p text:style-name="Text_20_body"><text:span text:style-name="T1">31 декабря 2015 года:</text:span></text:p>
      <text:p text:style-name="Text_20_body"><text:line-break/></text:p>
      <text:p text:style-name="Text_20_body">продовольственным магазинам, реализующим отдельные виды социально</text:p>
      <text:p text:style-name="Text_20_body">значимых продовольственных товаров первой необходимости, рекомендуется закончить</text:p>
      <text:p text:style-name="Text_20_body">работу не ранее 20.00 часов;</text:p>
      <text:p text:style-name="Text_20_body"><text:line-break/></text:p>
      <text:p text:style-name="Text_20_body">магазинам, реализующим продовольственные и непродовольственные товары,</text:p>
      <text:p text:style-name="Text_20_body"><text:line-break/></text:p>
      <text:p text:style-name="Text_20_body">рекомендуется закончить работу не ранее 19.00 часов.</text:p>
      <text:p text:style-name="Text_20_body"><text:line-break/></text:p>
      <text:p text:style-name="Text_20_body"><text:span text:style-name="T1">1 января 2016 года:</text:span></text:p>
      <text:p text:style-name="Text_20_body"><text:line-break/></text:p>
      <text:p text:style-name="Text_20_body">продовольственным магазинам, реализующим отдельные виды социально</text:p>
      <text:p text:style-name="Text_20_body">значимых продовольственных товаров первой необходимости, рекомендуется начать</text:p>
      <text:p text:style-name="Text_20_body">работу не позднее 10.00 часов.</text:p>
      <text:p text:style-name="Text_20_body"><text:line-break/></text:p>
      <text:p text:style-name="Text_20_body"><text:span text:style-name="T1">с 1 по 10 января 2016 года:</text:span></text:p>
      <text:p text:style-name="Text_20_body"><text:line-break/></text:p>
      <text:p text:style-name="Text_20_body">продовольственным и непродовольственным магазинам рекомендуется работать</text:p>
      <text:p text:style-name="Text_20_body">по режиму выходного дня, за исключением тех коллективов, для которых рабочий день</text:p>
      <text:p text:style-name="Text_20_body">установлен администрацией магазина.</text:p>
      <text:p text:style-name="Text_20_body"><text:line-break/></text:p>
      <text:p text:style-name="Text_20_body">Магазинам с круглосуточным режимом рекомендуется работать без изменений.</text:p>
      <text:p text:style-name="Text_20_body"><text:line-break/></text:p>
      <text:p text:style-name="Text_20_body">Розничным рынкам в перечисленные дни предлагается работать по режиму, установленному управляющими компаниями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eplystan.mos.ru/presscenter/news/detail/2380486.html" office:name=""><text:span text:style-name="Definition">http://teplystan.mos.ru/presscenter/news/detail/238048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1:48Z</meta:creation-date>
    <dc:date>2023-07-13T04:21:48Z</dc:date>
  </office:meta>
</office:document-meta>
</file>