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иал-фгбу-фкп-росреестра-по-москве-в-2016-году-получит-новые-полномочия"/>Филиал ФГБУ «ФКП Росреестра» по Москве в 2016 году получит новые полномочия<text:bookmark-end text:name="филиал-фгбу-фкп-росреестра-по-москве-в-2016-году-получит-новые-полномочия"/></text:h>
      <text:p text:style-name="First_20_paragraph">03.12.2015</text:p>
      <text:h text:style-name="Heading_20_1" text:outline-level="1"><text:bookmark-start text:name="филиал-федерального-государственного-учреждения-федеральная-кадастровая-палата-федеральной-службы-государственной-регистрации-кадастра-и-картографии-по-москве-кадастровая-палата-по-москве-информирует-заявителей-о-том-что-с-1-января-2016-года-управление-росреестра-по-москве-передает-полномочия-по-выдаче-сведений-из-единого-государственного-реестра-права-на-недвижимое-имущество-и-сделок-с-ним-далее---егрп-кадастровой-палате-по-москве."/>Филиал федерального государственного учреждения «Федеральная кадастровая палата Федеральной службы государственной регистрации, кадастра и картографии» по Москве (Кадастровая палата по Москве) информирует заявителей о том, что с 1 января 2016 года Управление Росреестра по Москве передает полномочия по выдаче сведений из Единого государственного реестра права на недвижимое имущество и сделок с ним (далее - ЕГРП) Кадастровой палате по Москве.<text:bookmark-end text:name="филиал-федерального-государственного-учреждения-федеральная-кадастровая-палата-федеральной-службы-государственной-регистрации-кадастра-и-картографии-по-москве-кадастровая-палата-по-москве-информирует-заявителей-о-том-что-с-1-января-2016-года-управление-росреестра-по-москве-передает-полномочия-по-выдаче-сведений-из-единого-государственного-реестра-права-на-недвижимое-имущество-и-сделок-с-ним-далее---егрп-кадастровой-палате-по-москве."/></text:h>
      <text:p text:style-name="First_20_paragraph">Наделение органа кадастрового учета полномочиями по предоставлению сведений из ЕГРП происходит в соответствии с приказом Росреестра от 13.01.2015 № П/1 «О наделении Федерального государственного бюджетного учреждения «Федеральная кадастровая палата Федеральной службы государственной регистрации, кадастра и картографии» полномочиями по предоставлению сведений, содержащихся в Едином государственном реестре прав на недвижимое имущество и сделок с ним».</text:p>
      <text:p text:style-name="Text_20_body">В настоящее время сотрудники Кадастровой палаты по Москве лишь принимают запросы на выдачу информации о зарегистрированных правах и выдают готовые выписки из ЕГРП. Обработкой самих документов по выдаче сведений из ЕГРП занимаются специалисты Управления Росреестра по Москве.</text:p>
      <text:p text:style-name="Text_20_body">Изменение порядка работы должно сократить цепочку действий: учреждениям не придётся передавать друг другу запросы и готовые документы.</text:p>
      <text:p text:style-name="Text_20_body">О Кадастровой палате по Москве</text:p>
      <text:p text:style-name="Text_20_body">Кадастровая палата по Москве (филиал федерального государственного бюджетного учреждения «Федеральная кадастровая палата Федеральной службы государственной регистрации, кадастра и картографии» по Москве) – обособленное подразделение федерального государственного бюджетного учреждения «Федеральная кадастровая палата Федеральной службы государственной регистрации, кадастра и картографии» (ФГБУ «ФКП Росреестра»).</text:p>
      <text:p text:style-name="Text_20_body">Кадастровая палата по Москве реализует на территории Москвы полномочия ФГБУ «ФКП Росреестра» в сфере государственного кадастрового учета объектов недвижимости, обеспечения ведения государственного технического учета объектов зданий, сооружений, помещений, объектов незавершенного строительства, государственной кадастровой оценки, а также оказанию государственных услуг в сфере государственной регистрации прав на недвижимое имущество и сделок с ним и государственного кадастрового учета недвижимого имущества. 23 октября 2014 года директором Кадастровой палаты по Москве назначен Валерий Скобинов.</text:p>
      <text:p text:style-name="Text_20_body"><text:line-break/></text:p>
      <text:p text:style-name="Text_20_body">Адрес страницы: <text:a xlink:type="simple" xlink:href="http://teplystan.mos.ru/presscenter/news/detail/2344925.html" office:name=""><text:span text:style-name="Definition">http://teplystan.mos.ru/presscenter/news/detail/234492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23:37:25Z</meta:creation-date>
    <dc:date>2023-05-12T23:37:25Z</dc:date>
  </office:meta>
</office:document-meta>
</file>