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ниципальные-депутаты-смогут-участвовать-в-контроле-капитального-ремонта-на-всех-этапах-работ"/>Муниципальные депутаты смогут участвовать в контроле капитального ремонта на всех этапах работ<text:bookmark-end text:name="муниципальные-депутаты-смогут-участвовать-в-контроле-капитального-ремонта-на-всех-этапах-работ"/></text:h>
      <text:p text:style-name="First_20_paragraph">29.10.2015</text:p>
      <text:p text:style-name="Text_20_body"><text:span text:style-name="T1">В скором времени муниципальные депутаты могут получить полномочия по согласованию актов выполнения капитального ремонта многоквартирных домов. То есть сначала муниципальные депутаты будут согласовывать адресные списки конкретных домов, а затем участвовать в открытии работ и в закрытии работ.</text:span></text:p>
      <text:p text:style-name="Text_20_body">Соответствующий законопроект подготовлен московским советом муниципальных образований и в ближайшее время будет направлен в Мосгордуму.</text:p>
      <text:p text:style-name="Text_20_body">«Мы накопили позитивный опыт по муниципальному контролю за благоустройством и по работам выборочного капитального ремонта. На сегодняшний день капитальный ремонт уходит из нашей сферы контроля, потому что началась полноценная программа по капитальному ремонту. Восполняя такой пробел, мы решили подготовить такой законопроект», - рассказал на заседании президиума совета муниципальных образований Москвы депутат Таганского района Илья Свиридов.</text:p>
      <text:p text:style-name="Text_20_body">Как считает Илья Свиридов, данный законопроект поможет повысить уровень качества работ, эффективно расходовать средства и вовлечь больше жителей в процедуру контроля за капитальным ремонтом.</text:p>
      <text:p text:style-name="Text_20_body">С 1 июля 2015 г. москвичи начали платить взнос на капитальный ремонт. Минимальный взнос, установленный в столице, составляет 15 руб. за 1 кв. м. Малообеспеченные москвичи смогут получить субсидии на уплату взносов за капремонт, также для ряда категорий москвичей предусмотрены льготы. Собственники жилья в многоквартирных домах должны были до 1 июня решить, будут ли они перечислять взносы за капремонт на счет своего дома или доверят средства городскому фонду капремонта домов.</text:p>
      <text:p text:style-name="Text_20_body">Газета «Наш Теплый Стан»</text:p>
      <text:p text:style-name="Text_20_body">Новости района Теплый Стан</text:p>
      <text:p text:style-name="Text_20_body"><text:line-break/></text:p>
      <text:p text:style-name="Text_20_body">Адрес страницы: <text:a xlink:type="simple" xlink:href="http://teplystan.mos.ru/presscenter/news/detail/2264588.html" office:name=""><text:span text:style-name="Definition">http://teplystan.mos.ru/presscenter/news/detail/2264588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21:33Z</meta:creation-date>
    <dc:date>2023-07-13T04:21:33Z</dc:date>
  </office:meta>
</office:document-meta>
</file>